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47in" text:min-label-width="0.325in" text:list-level-position-and-space-mode="label-alignment">
          <style:list-level-label-alignment text:label-followed-by="listtab" fo:margin-left="0.6597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I">
        <style:list-level-properties fo:text-align="end"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fo:text-align="end"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i">
        <style:list-level-properties fo:text-align="end"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." style:num-format="I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I">
        <style:list-level-properties fo:text-align="end"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text:list-style style:name="LFO17">
      <text:list-level-style-number text:level="1" style:num-format="i">
        <style:list-level-properties fo:text-align="end"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text:style-name="WW_CharLFO20LVL3" style:num-prefix="(" style:num-suffix=")" style:num-format="1">
        <style:list-level-properties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/>
    </style:style>
    <style:style style:name="T9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4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16" style:parent-style-name="Textbody" style:family="paragraph">
      <style:paragraph-properties fo:text-align="end" fo:margin-top="0.125in" style:line-height-at-least="0in"/>
      <style:text-properties style:font-name="Times New Roman" style:font-name-asian="標楷體" fo:font-size="10pt" style:font-size-asian="10pt"/>
    </style:style>
    <style:style style:name="P17" style:parent-style-name="Textbody" style:family="paragraph">
      <style:paragraph-properties style:line-break="normal" fo:text-align="end" style:line-height-at-least="0in"/>
      <style:text-properties style:font-name="Times New Roman" style:font-name-asian="標楷體" fo:font-size="10pt" style:font-size-asian="10pt"/>
    </style:style>
    <style:style style:name="P18" style:parent-style-name="Textbody" style:family="paragraph">
      <style:paragraph-properties fo:text-align="end" style:line-height-at-least="0in"/>
      <style:text-properties style:font-name="Times New Roman" style:font-name-asian="標楷體" fo:font-size="10pt" style:font-size-asian="10pt"/>
    </style:style>
    <style:style style:name="P19" style:parent-style-name="Textbody" style:family="paragraph">
      <style:paragraph-properties fo:text-align="end" style:line-height-at-least="0in"/>
      <style:text-properties style:font-name="Times New Roman" style:font-name-asian="標楷體" fo:font-size="10pt" style:font-size-asian="10pt"/>
    </style:style>
    <style:style style:name="P20" style:parent-style-name="Textbody" style:family="paragraph">
      <style:paragraph-properties style:line-break="normal" fo:text-align="end" style:line-height-at-least="0in"/>
      <style:text-properties style:font-name="Times New Roman" style:font-name-asian="標楷體" fo:font-size="10pt" style:font-size-asian="10pt"/>
    </style:style>
    <style:style style:name="P21" style:parent-style-name="Textbody" style:family="paragraph">
      <style:paragraph-properties fo:text-align="end" style:line-height-at-least="0in"/>
      <style:text-properties style:font-name="Times New Roman" style:font-name-asian="標楷體" fo:font-size="10pt" style:font-size-asian="10pt"/>
    </style:style>
    <style:style style:name="P22" style:parent-style-name="清單段落" style:list-style-name="LFO1" style:family="paragraph">
      <style:paragraph-properties fo:text-align="justify" fo:margin-top="0.2083in" fo:margin-bottom="0.2083in" style:line-height-at-least="0in" fo:margin-left="0.5909in" fo:text-indent="-0.4333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fo:font-size="14pt" style:font-size-asian="14pt"/>
    </style:style>
    <style:style style:name="T24" style:parent-style-name="預設段落字型" style:family="text">
      <style:text-properties style:font-name="Times New Roman" style:font-name-asian="標楷體" fo:font-size="14pt" style:font-size-asian="14pt"/>
    </style:style>
    <style:style style:name="T25" style:parent-style-name="預設段落字型" style:family="text">
      <style:text-properties style:font-name="Times New Roman" style:font-name-asian="標楷體" fo:font-size="14pt" style:font-size-asian="14pt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/>
    </style:style>
    <style:style style:name="P28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tyle="italic" style:font-style-asian="italic" style:font-style-complex="italic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5" style:parent-style-name="清單段落" style:list-style-name="LFO1" style:family="paragraph">
      <style:paragraph-properties fo:text-align="justify" fo:margin-top="0.2083in" fo:margin-bottom="0.2083in" style:line-height-at-least="0in" fo:margin-left="0.5909in" fo:text-indent="-0.4333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/>
    </style:style>
    <style:style style:name="T38" style:parent-style-name="預設段落字型" style:family="text">
      <style:text-properties style:font-name="Times New Roman" style:font-name-asian="標楷體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/>
    </style:style>
    <style:style style:name="T40" style:parent-style-name="預設段落字型" style:family="text">
      <style:text-properties style:font-name="Times New Roman" style:font-name-asian="標楷體" fo:font-size="14pt" style:font-size-asian="14pt"/>
    </style:style>
    <style:style style:name="T4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42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tyle="italic" style:font-style-asian="italic" style:font-style-complex="italic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8" style:parent-style-name="Default" style:family="paragraph">
      <style:paragraph-properties fo:text-align="justify" fo:margin-top="0.2083in" fo:margin-bottom="0.2083in" style:line-height-at-least="0in" fo:margin-left="0.5902in">
        <style:tab-stops/>
      </style:paragraph-properties>
      <style:text-properties style:font-name="Times New Roman" style:use-window-font-color="true" fo:font-size="14pt" style:font-size-asian="14pt" style:font-size-complex="14pt"/>
    </style:style>
    <style:style style:name="P49" style:parent-style-name="Default" style:family="paragraph">
      <style:paragraph-properties fo:text-align="justify" fo:margin-top="0.2083in" fo:margin-bottom="0.2083in" style:line-height-at-least="0in" fo:margin-left="0.5902in">
        <style:tab-stops/>
      </style:paragraph-properties>
    </style:style>
    <style:style style:name="T50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1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2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3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4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5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6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7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8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59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0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1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2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3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4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7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68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70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71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72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P73" style:parent-style-name="Default" style:family="paragraph">
      <style:paragraph-properties fo:text-align="justify" fo:margin-top="0.2083in" fo:margin-bottom="0.2083in" style:line-height-at-least="0in" fo:margin-left="0.5902in">
        <style:tab-stops/>
      </style:paragraph-properties>
      <style:text-properties style:font-name="Times New Roman" style:font-name-complex="Times New Roman" style:use-window-font-color="true" fo:font-size="14pt" style:font-size-asian="14pt"/>
    </style:style>
    <style:style style:name="P74" style:parent-style-name="Default" style:family="paragraph">
      <style:paragraph-properties fo:text-align="justify" fo:margin-top="0.2083in" fo:margin-bottom="0.2083in" style:line-height-at-least="0in" fo:margin-left="0.5902in">
        <style:tab-stops/>
      </style:paragraph-properties>
    </style:style>
    <style:style style:name="T75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76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 style:language-asian="zh" style:country-asian="MO"/>
    </style:style>
    <style:style style:name="T77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P80" style:parent-style-name="清單段落" style:list-style-name="LFO1" style:family="paragraph">
      <style:paragraph-properties fo:text-align="justify" fo:margin-top="0.2083in" fo:margin-bottom="0.2083in" style:line-height-at-least="0in" fo:margin-left="0.5909in" fo:text-indent="-0.4333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90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fo:font-style="italic" style:font-style-asian="italic" style:font-style-complex="italic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style="italic" style:font-style-asian="italic" style:font-style-complex="italic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Times New Roman" fo:font-size="14pt" style:font-size-asian="14pt" style:font-size-complex="14pt"/>
    </style:style>
    <style:style style:name="P122" style:parent-style-name="清單段落" style:list-style-name="LFO7" style:family="paragraph">
      <style:paragraph-properties fo:text-align="justify" fo:margin-top="0.2083in" fo:margin-bottom="0.2083in" style:line-height-at-least="0in" fo:margin-left="0.8861in" fo:text-indent="-0.327in">
        <style:tab-stops/>
      </style:paragraph-properties>
    </style:style>
    <style:style style:name="T123" style:parent-style-name="預設段落字型" style:family="text">
      <style:text-properties style:font-name="Times New Roman" style:font-name-asian="標楷體" fo:font-size="14pt" style:font-size-asian="14pt"/>
    </style:style>
    <style:style style:name="T124" style:parent-style-name="預設段落字型" style:family="text">
      <style:text-properties style:font-name="Times New Roman" style:font-name-asian="標楷體" fo:font-size="14pt" style:font-size-asian="14pt"/>
    </style:style>
    <style:style style:name="T125" style:parent-style-name="預設段落字型" style:family="text">
      <style:text-properties style:font-name="Times New Roman" style:font-name-asian="標楷體" fo:font-size="14pt" style:font-size-asian="14pt"/>
    </style:style>
    <style:style style:name="T126" style:parent-style-name="預設段落字型" style:family="text">
      <style:text-properties style:font-name="Times New Roman" style:font-name-asian="標楷體" fo:font-size="14pt" style:font-size-asian="14pt"/>
    </style:style>
    <style:style style:name="T127" style:parent-style-name="預設段落字型" style:family="text">
      <style:text-properties style:font-name="Times New Roman" style:font-name-asian="標楷體" fo:font-size="14pt" style:font-size-asian="14pt"/>
    </style:style>
    <style:style style:name="T12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131" style:parent-style-name="清單段落" style:list-style-name="LFO11" style:family="paragraph">
      <style:paragraph-properties fo:text-align="justify" fo:margin-top="0.2083in" fo:margin-bottom="0.2083in" style:line-height-at-least="0in" fo:margin-left="0.8861in" fo:text-indent="-0.0986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P132" style:parent-style-name="Textbody" style:list-style-name="LFO2" style:family="paragraph">
      <style:paragraph-properties style:text-autospace="none" fo:text-align="justify" fo:margin-top="0.2083in" fo:margin-bottom="0.2083in" style:line-height-at-least="0in" fo:margin-left="1.0833in" fo:text-indent="-0.2208in">
        <style:tab-stops>
          <style:tab-stop style:type="left" style:position="1.3784in"/>
        </style:tab-stops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133" style:parent-style-name="Textbody" style:list-style-name="LFO12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134" style:parent-style-name="Textbody" style:list-style-name="LFO2" style:family="paragraph">
      <style:paragraph-properties style:text-autospace="none" fo:text-align="justify" fo:margin-top="0.2083in" fo:margin-bottom="0.2083in" style:line-height-at-least="0in" fo:margin-left="1.0833in" fo:text-indent="-0.2208in">
        <style:tab-stops>
          <style:tab-stop style:type="left" style:position="1.3784in"/>
        </style:tab-stops>
      </style:paragraph-properties>
    </style:style>
    <style:style style:name="T13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size="14pt" style:font-size-asian="14pt"/>
    </style:style>
    <style:style style:name="T145" style:parent-style-name="預設段落字型" style:family="text">
      <style:text-properties style:font-name="Times New Roman" style:font-name-asian="標楷體" fo:font-size="14pt" style:font-size-asian="14pt"/>
    </style:style>
    <style:style style:name="T146" style:parent-style-name="預設段落字型" style:family="text">
      <style:text-properties style:font-name="Times New Roman" style:font-name-asian="標楷體" fo:font-size="14pt" style:font-size-asian="14pt"/>
    </style:style>
    <style:style style:name="T14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fo:font-size="14pt" style:font-size-asian="14pt"/>
    </style:style>
    <style:style style:name="T160" style:parent-style-name="預設段落字型" style:family="text">
      <style:text-properties style:font-name="Times New Roman" style:font-name-asian="標楷體" fo:font-size="14pt" style:font-size-asian="14pt"/>
    </style:style>
    <style:style style:name="T16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167" style:parent-style-name="Textbody" style:list-style-name="LFO12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</style:style>
    <style:style style:name="T16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="Times New Roman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83" style:parent-style-name="預設段落字型" style:family="text">
      <style:text-properties style:font-name="Times New Roman" fo:font-size="14pt" style:font-size-asian="14pt" style:font-size-complex="14pt"/>
    </style:style>
    <style:style style:name="P184" style:parent-style-name="Textbody" style:family="paragraph">
      <style:paragraph-properties style:text-autospace="none" fo:text-align="justify" fo:margin-top="0.2083in" fo:margin-bottom="0.2083in" style:line-height-at-least="0in" fo:margin-left="1.0833in">
        <style:tab-stops>
          <style:tab-stop style:type="left" style:position="1.3784in"/>
        </style:tab-stops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185" style:parent-style-name="清單段落" style:list-style-name="LFO2" style:family="paragraph">
      <style:paragraph-properties fo:text-align="justify" fo:margin-top="0.2083in" fo:margin-bottom="0.2083in" style:line-height-at-least="0in" fo:margin-left="1.0833in" fo:text-indent="-0.2208in">
        <style:tab-stops/>
      </style:paragraph-properties>
    </style:style>
    <style:style style:name="T186" style:parent-style-name="預設段落字型" style:family="text">
      <style:text-properties style:font-name="Times New Roman" style:font-name-asian="標楷體" fo:font-size="14pt" style:font-size-asian="14pt"/>
    </style:style>
    <style:style style:name="T18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194" style:parent-style-name="Textbody" style:list-style-name="LFO12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  <style:text-properties style:font-name="Times New Roman" style:font-name-asian="標楷體" fo:font-size="14pt" style:font-size-asian="14pt"/>
    </style:style>
    <style:style style:name="P195" style:parent-style-name="清單段落" style:list-style-name="LFO2" style:family="paragraph">
      <style:paragraph-properties fo:text-align="justify" fo:margin-top="0.2083in" fo:margin-bottom="0.2083in" style:line-height-at-least="0in" fo:margin-left="1.0833in" fo:text-indent="-0.2208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asian="標楷體" fo:font-size="14pt" style:font-size-asian="14pt"/>
    </style:style>
    <style:style style:name="T19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03" style:parent-style-name="Textbody" style:list-style-name="LFO12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</style:style>
    <style:style style:name="T204" style:parent-style-name="預設段落字型" style:family="text">
      <style:text-properties style:font-name="Times New Roman" style:font-name-asian="標楷體" fo:font-size="14pt" style:font-size-asian="14pt"/>
    </style:style>
    <style:style style:name="T205" style:parent-style-name="預設段落字型" style:family="text">
      <style:text-properties style:font-name="Times New Roman" style:font-name-asian="標楷體" fo:font-size="14pt" style:font-size-asian="14pt"/>
    </style:style>
    <style:style style:name="T206" style:parent-style-name="預設段落字型" style:family="text">
      <style:text-properties style:font-name="Times New Roman" style:font-name-asian="標楷體" fo:font-size="14pt" style:font-size-asian="14pt"/>
    </style:style>
    <style:style style:name="T20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fo:font-size="14pt" style:font-size-asian="14pt"/>
    </style:style>
    <style:style style:name="T211" style:parent-style-name="預設段落字型" style:family="text">
      <style:text-properties style:font-name="Times New Roman" style:font-name-asian="標楷體" fo:font-size="14pt" style:font-size-asian="14pt"/>
    </style:style>
    <style:style style:name="T212" style:parent-style-name="預設段落字型" style:family="text">
      <style:text-properties style:font-name="Times New Roman" style:font-name-asian="標楷體" fo:font-size="14pt" style:font-size-asian="14pt"/>
    </style:style>
    <style:style style:name="T213" style:parent-style-name="預設段落字型" style:family="text">
      <style:text-properties style:font-name="Times New Roman" style:font-name-asian="標楷體" fo:font-size="14pt" style:font-size-asian="14pt"/>
    </style:style>
    <style:style style:name="P214" style:parent-style-name="清單段落" style:list-style-name="LFO7" style:family="paragraph">
      <style:paragraph-properties fo:text-align="justify" fo:margin-top="0.2083in" fo:margin-bottom="0.2083in" style:line-height-at-least="0in" fo:margin-left="0.8861in" fo:text-indent="-0.327in">
        <style:tab-stops/>
      </style:paragraph-properties>
    </style:style>
    <style:style style:name="T215" style:parent-style-name="預設段落字型" style:family="text">
      <style:text-properties style:font-name="Times New Roman" style:font-name-asian="標楷體" fo:font-size="14pt" style:font-size-asian="14pt"/>
    </style:style>
    <style:style style:name="T21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19" style:parent-style-name="清單段落" style:list-style-name="LFO11" style:family="paragraph">
      <style:paragraph-properties fo:text-align="justify" fo:margin-top="0.2083in" fo:margin-bottom="0.2083in" style:line-height-at-least="0in" fo:margin-left="0.8861in" fo:text-indent="-0.0986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P220" style:parent-style-name="Textbody" style:list-style-name="LFO3" style:family="paragraph">
      <style:paragraph-properties style:text-autospace="none" fo:text-align="justify" fo:margin-top="0.2083in" fo:margin-bottom="0.2083in" style:line-height-at-least="0in" fo:margin-left="1.0833in" fo:text-indent="-0.2194in">
        <style:tab-stops>
          <style:tab-stop style:type="left" style:position="1.3784in"/>
        </style:tab-stops>
      </style:paragraph-properties>
    </style:style>
    <style:style style:name="T22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27" style:parent-style-name="Textbody" style:list-style-name="LFO13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  <style:text-properties style:font-name="Times New Roman" style:font-name-asian="標楷體" fo:font-size="14pt" style:font-size-asian="14pt" style:font-size-complex="12pt"/>
    </style:style>
    <style:style style:name="P228" style:parent-style-name="Textbody" style:list-style-name="LFO3" style:family="paragraph">
      <style:paragraph-properties style:text-autospace="none" fo:text-align="justify" fo:margin-top="0.2083in" fo:margin-bottom="0.2083in" style:line-height-at-least="0in" fo:margin-left="1.0833in" fo:text-indent="-0.2194in">
        <style:tab-stops>
          <style:tab-stop style:type="left" style:position="1.3784in"/>
        </style:tab-stops>
      </style:paragraph-properties>
    </style:style>
    <style:style style:name="T22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33" style:parent-style-name="Textbody" style:list-style-name="LFO13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</style:style>
    <style:style style:name="T23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3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3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3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38" style:parent-style-name="預設段落字型" style:family="text">
      <style:text-properties style:font-name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240" style:parent-style-name="Textbody" style:list-style-name="LFO3" style:family="paragraph">
      <style:paragraph-properties style:text-autospace="none" fo:text-align="justify" fo:margin-top="0.2083in" fo:margin-bottom="0.2083in" style:line-height-at-least="0in" fo:margin-left="1.0833in" fo:text-indent="-0.2194in">
        <style:tab-stops>
          <style:tab-stop style:type="left" style:position="1.3784in"/>
        </style:tab-stops>
      </style:paragraph-properties>
    </style:style>
    <style:style style:name="T24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67" style:parent-style-name="Textbody" style:list-style-name="LFO13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</style:style>
    <style:style style:name="T26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6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0" style:parent-style-name="預設段落字型" style:family="text">
      <style:text-properties style:font-name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fo:font-size="14pt" style:font-size-asian="14pt" style:font-size-complex="14pt"/>
    </style:style>
    <style:style style:name="P272" style:parent-style-name="Textbody" style:family="paragraph">
      <style:paragraph-properties style:text-autospace="none" fo:text-align="justify" fo:margin-top="0.2083in" fo:margin-bottom="0.2083in" style:line-height-at-least="0in" fo:margin-left="1.0833in">
        <style:tab-stops>
          <style:tab-stop style:type="left" style:position="1.3784in"/>
        </style:tab-stops>
      </style:paragraph-properties>
    </style:style>
    <style:style style:name="T27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7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8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9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9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9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9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9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29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0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0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302" style:parent-style-name="Textbody" style:list-style-name="LFO3" style:family="paragraph">
      <style:paragraph-properties style:text-autospace="none" fo:text-align="justify" fo:margin-top="0.2083in" fo:margin-bottom="0.2083in" style:line-height-at-least="0in" fo:margin-left="1.0833in" fo:text-indent="-0.2194in">
        <style:tab-stops>
          <style:tab-stop style:type="left" style:position="1.3784in"/>
        </style:tab-stops>
      </style:paragraph-properties>
    </style:style>
    <style:style style:name="T303" style:parent-style-name="預設段落字型" style:family="text">
      <style:text-properties style:font-name="Times New Roman" style:font-name-asian="標楷體" fo:font-size="14pt" style:font-size-asian="14pt"/>
    </style:style>
    <style:style style:name="T304" style:parent-style-name="預設段落字型" style:family="text">
      <style:text-properties style:font-name="Times New Roman" style:font-name-asian="標楷體" fo:font-size="14pt" style:font-size-asian="14pt"/>
    </style:style>
    <style:style style:name="T305" style:parent-style-name="預設段落字型" style:family="text">
      <style:text-properties style:font-name="Times New Roman" style:font-name-asian="標楷體" fo:font-size="14pt" style:font-size-asian="14pt"/>
    </style:style>
    <style:style style:name="T30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asian="標楷體" fo:font-size="14pt" style:font-size-asian="14pt"/>
    </style:style>
    <style:style style:name="T30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313" style:parent-style-name="Textbody" style:list-style-name="LFO13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</style:style>
    <style:style style:name="T314" style:parent-style-name="預設段落字型" style:family="text">
      <style:text-properties style:font-name="Times New Roman" style:font-name-asian="標楷體" fo:font-size="14pt" style:font-size-asian="14pt"/>
    </style:style>
    <style:style style:name="T315" style:parent-style-name="預設段落字型" style:family="text">
      <style:text-properties style:font-name="Times New Roman" style:font-name-asian="標楷體" fo:font-size="14pt" style:font-size-asian="14pt"/>
    </style:style>
    <style:style style:name="T316" style:parent-style-name="預設段落字型" style:family="text">
      <style:text-properties style:font-name="Times New Roman" style:font-name-asian="標楷體" fo:font-size="14pt" style:font-size-asian="14pt"/>
    </style:style>
    <style:style style:name="T317" style:parent-style-name="預設段落字型" style:family="text">
      <style:text-properties style:font-name="Times New Roman" style:font-name-asian="標楷體" fo:font-size="14pt" style:font-size-asian="14pt"/>
    </style:style>
    <style:style style:name="T318" style:parent-style-name="預設段落字型" style:family="text">
      <style:text-properties style:font-name="Times New Roman" style:font-name-asian="標楷體" fo:font-size="14pt" style:font-size-asian="14pt"/>
    </style:style>
    <style:style style:name="T319" style:parent-style-name="預設段落字型" style:family="text">
      <style:text-properties style:font-name="Times New Roman" style:font-name-asian="標楷體" fo:font-size="14pt" style:font-size-asian="14pt"/>
    </style:style>
    <style:style style:name="T320" style:parent-style-name="預設段落字型" style:family="text">
      <style:text-properties style:font-name="Times New Roman" style:font-name-asian="標楷體" fo:font-size="14pt" style:font-size-asian="14pt"/>
    </style:style>
    <style:style style:name="T321" style:parent-style-name="預設段落字型" style:family="text">
      <style:text-properties style:font-name="Times New Roman" style:font-name-asian="標楷體" fo:font-size="14pt" style:font-size-asian="14pt"/>
    </style:style>
    <style:style style:name="P322" style:parent-style-name="Textbody" style:list-style-name="LFO3" style:family="paragraph">
      <style:paragraph-properties style:text-autospace="none" fo:text-align="justify" fo:margin-top="0.2083in" fo:margin-bottom="0.2083in" style:line-height-at-least="0in" fo:margin-left="1.0833in" fo:text-indent="-0.2194in">
        <style:tab-stops>
          <style:tab-stop style:type="left" style:position="1.3784in"/>
        </style:tab-stops>
      </style:paragraph-properties>
    </style:style>
    <style:style style:name="T32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fo:font-size="14pt" style:font-size-asian="14pt"/>
    </style:style>
    <style:style style:name="T32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330" style:parent-style-name="Textbody" style:list-style-name="LFO13" style:family="paragraph">
      <style:paragraph-properties style:text-autospace="none" fo:text-align="justify" fo:margin-top="0.2083in" fo:margin-bottom="0.2083in" style:line-height-at-least="0in" fo:margin-left="1.0833in" fo:text-indent="-0.0986in">
        <style:tab-stops>
          <style:tab-stop style:type="left" style:position="1.3784in"/>
        </style:tab-stops>
      </style:paragraph-properties>
    </style:style>
    <style:style style:name="T33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fo:font-size="14pt" style:font-size-asian="14pt"/>
    </style:style>
    <style:style style:name="T334" style:parent-style-name="預設段落字型" style:family="text">
      <style:text-properties style:font-name="Times New Roman" style:font-name-asian="標楷體" fo:font-size="14pt" style:font-size-asian="14pt"/>
    </style:style>
    <style:style style:name="T33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fo:font-size="14pt" style:font-size-asian="14pt"/>
    </style:style>
    <style:style style:name="T338" style:parent-style-name="預設段落字型" style:family="text">
      <style:text-properties style:font-name="Times New Roman" style:font-name-asian="標楷體" fo:font-size="14pt" style:font-size-asian="14pt"/>
    </style:style>
    <style:style style:name="T339" style:parent-style-name="預設段落字型" style:family="text">
      <style:text-properties style:font-name="Times New Roman" style:font-name-asian="標楷體" fo:font-size="14pt" style:font-size-asian="14pt"/>
    </style:style>
    <style:style style:name="T340" style:parent-style-name="預設段落字型" style:family="text">
      <style:text-properties style:font-name="Times New Roman" style:font-name-asian="標楷體" fo:font-size="14pt" style:font-size-asian="14pt"/>
    </style:style>
    <style:style style:name="P341" style:parent-style-name="清單段落" style:list-style-name="LFO1" style:family="paragraph">
      <style:paragraph-properties fo:text-align="justify" fo:margin-top="0.2083in" fo:margin-bottom="0.2083in" style:line-height-at-least="0in" fo:margin-left="0.5909in" fo:text-indent="-0.4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42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</style:style>
    <style:style style:name="T34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4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4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4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4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4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4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2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5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359" style:parent-style-name="清單段落" style:list-style-name="LFO9" style:family="paragraph">
      <style:paragraph-properties fo:margin-top="0.2083in" fo:margin-bottom="0.2083in" style:line-height-at-least="0in" fo:margin-left="0.6527in" fo:text-indent="-0.4979in">
        <style:tab-stops/>
      </style:paragraph-properties>
    </style:style>
    <style:style style:name="T36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364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5" style:parent-style-name="清單段落" style:list-style-name="LFO9" style:family="paragraph">
      <style:paragraph-properties fo:text-align="justify" fo:margin-top="0.2083in" fo:margin-bottom="0.2083in" style:line-height-at-least="0in" fo:margin-left="0.5909in" fo:text-indent="-0.4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6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</style:style>
    <style:style style:name="T3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3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70" style:parent-style-name="清單段落" style:list-style-name="LFO9" style:family="paragraph">
      <style:paragraph-properties fo:text-align="justify" fo:margin-top="0.2083in" fo:margin-bottom="0.2083in" style:line-height-at-least="0in" fo:margin-left="0.5909in" fo:text-indent="-0.4333in">
        <style:tab-stops/>
      </style:paragraph-properties>
    </style:style>
    <style:style style:name="T371" style:parent-style-name="預設段落字型" style:family="text">
      <style:text-properties style:font-name="Times New Roman" style:font-name-asian="標楷體" fo:font-size="14pt" style:font-size-asian="14pt"/>
    </style:style>
    <style:style style:name="T3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asian="標楷體" fo:font-size="14pt" style:font-size-asian="14pt"/>
    </style:style>
    <style:style style:name="T374" style:parent-style-name="預設段落字型" style:family="text">
      <style:text-properties style:font-name="Times New Roman" style:font-name-asian="標楷體" fo:font-size="14pt" style:font-size-asian="14pt"/>
    </style:style>
    <style:style style:name="T375" style:parent-style-name="預設段落字型" style:family="text">
      <style:text-properties style:font-name="Times New Roman" style:font-name-asian="標楷體" fo:font-size="14pt" style:font-size-asian="14pt"/>
    </style:style>
    <style:style style:name="T376" style:parent-style-name="預設段落字型" style:family="text">
      <style:text-properties style:font-name="Times New Roman" style:font-name-asian="標楷體" fo:font-size="14pt" style:font-size-asian="14pt"/>
    </style:style>
    <style:style style:name="T377" style:parent-style-name="預設段落字型" style:family="text">
      <style:text-properties style:font-name="Times New Roman" style:font-name-asian="標楷體" fo:font-size="14pt" style:font-size-asian="14pt"/>
    </style:style>
    <style:style style:name="T378" style:parent-style-name="預設段落字型" style:family="text">
      <style:text-properties style:font-name="Times New Roman" style:font-name-asian="標楷體" fo:font-size="14pt" style:font-size-asian="14pt"/>
    </style:style>
    <style:style style:name="T379" style:parent-style-name="預設段落字型" style:family="text">
      <style:text-properties style:font-name="Times New Roman" style:font-name-asian="標楷體" fo:font-size="14pt" style:font-size-asian="14pt"/>
    </style:style>
    <style:style style:name="T380" style:parent-style-name="預設段落字型" style:family="text">
      <style:text-properties style:font-name="Times New Roman" style:font-name-asian="標楷體" fo:font-size="14pt" style:font-size-asian="14pt"/>
    </style:style>
    <style:style style:name="T381" style:parent-style-name="預設段落字型" style:family="text">
      <style:text-properties style:font-name="Times New Roman" style:font-name-asian="標楷體" fo:font-size="14pt" style:font-size-asian="14pt"/>
    </style:style>
    <style:style style:name="T382" style:parent-style-name="預設段落字型" style:family="text">
      <style:text-properties style:font-name="Times New Roman" style:font-name-asian="標楷體" fo:font-size="14pt" style:font-size-asian="14pt"/>
    </style:style>
    <style:style style:name="T383" style:parent-style-name="預設段落字型" style:family="text">
      <style:text-properties style:font-name="Times New Roman" style:font-name-asian="標楷體" fo:font-size="14pt" style:font-size-asian="14pt"/>
    </style:style>
    <style:style style:name="T384" style:parent-style-name="預設段落字型" style:family="text">
      <style:text-properties style:font-name="Times New Roman" style:font-name-asian="標楷體" fo:font-size="14pt" style:font-size-asian="14pt"/>
    </style:style>
    <style:style style:name="P385" style:parent-style-name="清單段落" style:list-style-name="LFO10" style:family="paragraph">
      <style:paragraph-properties fo:text-align="justify" fo:margin-top="0.2083in" fo:margin-bottom="0.2083in" style:line-height-at-least="0in" fo:margin-left="0.5909in" fo:text-indent="-0.1972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P386" style:parent-style-name="內文" style:family="paragraph">
      <style:paragraph-properties fo:widows="2" fo:orphans="2" fo:break-before="page" fo:margin-top="0.2083in" fo:margin-bottom="0.2083in" style:line-height-at-least="0in"/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387" style:parent-style-name="Textbody" style:family="paragraph">
      <style:paragraph-properties fo:text-align="center" fo:margin-top="0.2083in" fo:margin-bottom="0.2083in" style:line-height-at-least="0in"/>
    </style:style>
    <style:style style:name="T38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38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39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39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39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39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39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395" style:parent-style-name="清單段落" style:list-style-name="LFO5" style:family="paragraph">
      <style:paragraph-properties fo:margin-top="0.2083in" fo:margin-bottom="0.2083in" style:line-height-at-least="0in"/>
      <style:text-properties style:font-name="Times New Roman" style:font-name-asian="標楷體" fo:font-size="14pt" style:font-size-asian="14pt"/>
    </style:style>
    <style:style style:name="P396" style:parent-style-name="清單段落" style:list-style-name="LFO14" style:family="paragraph">
      <style:paragraph-properties fo:margin-top="0.2083in" fo:margin-bottom="0.2083in" style:line-height-at-least="0in" fo:margin-left="0.4923in" fo:text-indent="-0.2951in">
        <style:tab-stops/>
      </style:paragraph-properties>
      <style:text-properties style:font-name="Times New Roman" style:font-name-asian="標楷體" fo:font-size="14pt" style:font-size-asian="14pt"/>
    </style:style>
    <style:style style:name="P397" style:parent-style-name="Textbody" style:family="paragraph">
      <style:paragraph-properties fo:margin-top="0.2083in" fo:margin-bottom="0.2083in" style:line-height-at-least="0in" fo:margin-left="0.4916in" fo:text-indent="0.0006in">
        <style:tab-stops/>
      </style:paragraph-properties>
    </style:style>
    <style:style style:name="T398" style:parent-style-name="預設段落字型" style:family="text">
      <style:text-properties style:font-name="Times New Roman" style:font-name-asian="標楷體" fo:font-size="14pt" style:font-size-asian="14pt"/>
    </style:style>
    <style:style style:name="T399" style:parent-style-name="預設段落字型" style:family="text">
      <style:text-properties style:font-name="Times New Roman" style:font-name-asian="標楷體" fo:font-size="14pt" style:font-size-asian="14pt"/>
    </style:style>
    <style:style style:name="T400" style:parent-style-name="預設段落字型" style:family="text">
      <style:text-properties style:font-name="Times New Roman" style:font-name-asian="標楷體" fo:font-size="14pt" style:font-size-asian="14pt"/>
    </style:style>
    <style:style style:name="T401" style:parent-style-name="預設段落字型" style:family="text">
      <style:text-properties style:font-name="Times New Roman" style:font-name-asian="標楷體" fo:font-size="14pt" style:font-size-asian="14pt"/>
    </style:style>
    <style:style style:name="T402" style:parent-style-name="預設段落字型" style:family="text">
      <style:text-properties style:font-name="Times New Roman" style:font-name-asian="標楷體" fo:font-size="14pt" style:font-size-asian="14pt"/>
    </style:style>
    <style:style style:name="T403" style:parent-style-name="預設段落字型" style:family="text">
      <style:text-properties style:font-name="Times New Roman" style:font-name-asian="標楷體" fo:font-size="14pt" style:font-size-asian="14pt"/>
    </style:style>
    <style:style style:name="T40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Times New Roman" style:font-name-asian="標楷體" fo:font-size="14pt" style:font-size-asian="14pt" style:font-size-complex="16pt"/>
    </style:style>
    <style:style style:name="T408" style:parent-style-name="預設段落字型" style:family="text">
      <style:text-properties style:font-name="Times New Roman" style:font-name-asian="標楷體" fo:font-size="14pt" style:font-size-asian="14pt" style:font-size-complex="16pt"/>
    </style:style>
    <style:style style:name="T409" style:parent-style-name="預設段落字型" style:family="text">
      <style:text-properties style:font-name="Times New Roman" style:font-name-asian="標楷體" fo:font-size="14pt" style:font-size-asian="14pt" style:font-size-complex="16pt"/>
    </style:style>
    <style:style style:name="T410" style:parent-style-name="預設段落字型" style:family="text">
      <style:text-properties style:font-name="Times New Roman" style:font-name-asian="標楷體" fo:font-size="14pt" style:font-size-asian="14pt" style:font-size-complex="16pt"/>
    </style:style>
    <style:style style:name="T411" style:parent-style-name="預設段落字型" style:family="text">
      <style:text-properties style:font-name="Times New Roman" style:font-name-asian="標楷體" fo:font-size="14pt" style:font-size-asian="14pt" style:font-size-complex="16pt"/>
    </style:style>
    <style:style style:name="T412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41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Times New Roman" style:font-name-asian="標楷體" fo:font-size="14pt" style:font-size-asian="14pt"/>
    </style:style>
    <style:style style:name="T417" style:parent-style-name="預設段落字型" style:family="text">
      <style:text-properties style:font-name="Times New Roman" style:font-name-asian="標楷體" fo:font-size="14pt" style:font-size-asian="14pt"/>
    </style:style>
    <style:style style:name="T418" style:parent-style-name="預設段落字型" style:family="text">
      <style:text-properties style:font-name="Times New Roman" style:font-name-asian="標楷體" fo:font-size="14pt" style:font-size-asian="14pt"/>
    </style:style>
    <style:style style:name="T419" style:parent-style-name="預設段落字型" style:family="text">
      <style:text-properties style:font-name="Times New Roman" style:font-name-asian="標楷體" fo:font-size="14pt" style:font-size-asian="14pt"/>
    </style:style>
    <style:style style:name="T420" style:parent-style-name="預設段落字型" style:family="text">
      <style:text-properties style:font-name="Times New Roman" style:font-name-asian="標楷體" fo:font-size="14pt" style:font-size-asian="14pt"/>
    </style:style>
    <style:style style:name="T421" style:parent-style-name="預設段落字型" style:family="text">
      <style:text-properties style:font-name="Times New Roman" style:font-name-asian="標楷體" fo:font-size="14pt" style:font-size-asian="14pt"/>
    </style:style>
    <style:style style:name="T42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Times New Roman" style:font-name-asian="標楷體" fo:font-size="14pt" style:font-size-asian="14pt"/>
    </style:style>
    <style:style style:name="T426" style:parent-style-name="預設段落字型" style:family="text">
      <style:text-properties style:font-name="Times New Roman" style:font-name-asian="標楷體" fo:font-size="14pt" style:font-size-asian="14pt"/>
    </style:style>
    <style:style style:name="T427" style:parent-style-name="預設段落字型" style:family="text">
      <style:text-properties style:font-name="Times New Roman" style:font-name-asian="標楷體" fo:font-size="14pt" style:font-size-asian="14pt"/>
    </style:style>
    <style:style style:name="T428" style:parent-style-name="預設段落字型" style:family="text">
      <style:text-properties style:font-name="Times New Roman" style:font-name-asian="標楷體" fo:font-size="14pt" style:font-size-asian="14pt"/>
    </style:style>
    <style:style style:name="T429" style:parent-style-name="預設段落字型" style:family="text">
      <style:text-properties style:font-name="Times New Roman" style:font-name-asian="標楷體" fo:font-size="14pt" style:font-size-asian="14pt"/>
    </style:style>
    <style:style style:name="T430" style:parent-style-name="預設段落字型" style:family="text">
      <style:text-properties style:font-name="Times New Roman" style:font-name-asian="標楷體" fo:font-size="14pt" style:font-size-asian="14pt"/>
    </style:style>
    <style:style style:name="T43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Times New Roman" style:font-name-asian="標楷體" fo:font-size="14pt" style:font-size-asian="14pt"/>
    </style:style>
    <style:style style:name="T435" style:parent-style-name="預設段落字型" style:family="text">
      <style:text-properties style:font-name="Times New Roman" style:font-name-asian="標楷體" fo:font-size="14pt" style:font-size-asian="14pt"/>
    </style:style>
    <style:style style:name="T436" style:parent-style-name="預設段落字型" style:family="text">
      <style:text-properties style:font-name="Times New Roman" style:font-name-asian="標楷體" fo:font-size="14pt" style:font-size-asian="14pt"/>
    </style:style>
    <style:style style:name="T437" style:parent-style-name="預設段落字型" style:family="text">
      <style:text-properties style:font-name="Times New Roman" style:font-name-asian="標楷體" fo:font-size="14pt" style:font-size-asian="14pt"/>
    </style:style>
    <style:style style:name="T438" style:parent-style-name="預設段落字型" style:family="text">
      <style:text-properties style:font-name="Times New Roman" style:font-name-asian="標楷體" fo:font-size="14pt" style:font-size-asian="14pt"/>
    </style:style>
    <style:style style:name="T439" style:parent-style-name="預設段落字型" style:family="text">
      <style:text-properties style:font-name="Times New Roman" style:font-name-asian="標楷體" fo:font-size="14pt" style:font-size-asian="14pt"/>
    </style:style>
    <style:style style:name="T440" style:parent-style-name="預設段落字型" style:family="text">
      <style:text-properties style:font-name="Times New Roman" style:font-name-asian="標楷體" fo:font-size="14pt" style:font-size-asian="14pt"/>
    </style:style>
    <style:style style:name="T441" style:parent-style-name="預設段落字型" style:family="text">
      <style:text-properties style:font-name="Times New Roman" style:font-name-asian="標楷體" fo:font-size="14pt" style:font-size-asian="14pt"/>
    </style:style>
    <style:style style:name="T44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445" style:parent-style-name="清單段落" style:list-style-name="LFO5" style:family="paragraph">
      <style:paragraph-properties fo:margin-top="0.2083in" fo:margin-bottom="0.2083in" style:line-height-at-least="0in">
        <style:tab-stops>
          <style:tab-stop style:type="left" style:position="-0.6666in"/>
        </style:tab-stops>
      </style:paragraph-properties>
      <style:text-properties style:font-name="Times New Roman" style:font-name-asian="標楷體" fo:font-size="14pt" style:font-size-asian="14pt"/>
    </style:style>
    <style:style style:name="P446" style:parent-style-name="清單段落" style:list-style-name="LFO14" style:family="paragraph">
      <style:paragraph-properties fo:margin-top="0.2083in" fo:margin-bottom="0.2083in" style:line-height-at-least="0in" fo:margin-left="0.4923in" fo:text-indent="-0.2951in">
        <style:tab-stops>
          <style:tab-stop style:type="left" style:position="0in"/>
        </style:tab-stops>
      </style:paragraph-properties>
      <style:text-properties style:font-name="Times New Roman" style:font-name-asian="標楷體" fo:font-size="14pt" style:font-size-asian="14pt"/>
    </style:style>
    <style:style style:name="P447" style:parent-style-name="清單段落" style:family="paragraph">
      <style:paragraph-properties fo:margin-top="0.2083in" fo:margin-bottom="0.2083in" style:line-height-at-least="0in" fo:margin-left="0.5708in">
        <style:tab-stops>
          <style:tab-stop style:type="left" style:position="-0.177in"/>
        </style:tab-stops>
      </style:paragraph-properties>
      <style:text-properties style:font-name="Times New Roman" style:font-name-asian="標楷體" fo:font-size="14pt" style:font-size-asian="14pt"/>
    </style:style>
    <style:style style:name="P448" style:parent-style-name="Textbody" style:family="paragraph">
      <style:paragraph-properties fo:margin-top="0.2083in" fo:margin-bottom="0.2083in" style:line-height-at-least="0in" fo:margin-left="0.4923in">
        <style:tab-stops>
          <style:tab-stop style:type="left" style:position="-0.0986in"/>
        </style:tab-stops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449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</style:style>
    <style:style style:name="T450" style:parent-style-name="預設段落字型" style:family="text">
      <style:text-properties style:font-name="Times New Roman" style:font-name-asian="標楷體" fo:font-size="14pt" style:font-size-asian="14pt"/>
    </style:style>
    <style:style style:name="T451" style:parent-style-name="預設段落字型" style:family="text">
      <style:text-properties style:font-name="Times New Roman" style:font-name-asian="標楷體" fo:font-size="14pt" style:font-size-asian="14pt"/>
    </style:style>
    <style:style style:name="T45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標楷體" fo:font-size="14pt" style:font-size-asian="14pt"/>
    </style:style>
    <style:style style:name="T462" style:parent-style-name="預設段落字型" style:family="text">
      <style:text-properties style:font-name="Times New Roman" style:font-name-asian="標楷體" fo:font-size="14pt" style:font-size-asian="14pt"/>
    </style:style>
    <style:style style:name="T46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asian="標楷體" fo:font-size="14pt" style:font-size-asian="14pt"/>
    </style:style>
    <style:style style:name="T469" style:parent-style-name="預設段落字型" style:family="text">
      <style:text-properties style:font-name="Times New Roman" style:font-name-asian="標楷體" fo:font-size="14pt" style:font-size-asian="14pt"/>
    </style:style>
    <style:style style:name="T47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476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77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78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79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80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81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82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83" style:parent-style-name="Textbody" style:family="paragraph">
      <style:paragraph-properties fo:margin-top="0.2083in" fo:margin-bottom="0.2083in" style:line-height-at-least="0in" fo:margin-left="0.4923in">
        <style:tab-stops>
          <style:tab-stop style:type="left" style:position="-0.0986in"/>
        </style:tab-stops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484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85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486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</style:style>
    <style:style style:name="T4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99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500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501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502" style:parent-style-name="Textbody" style:family="paragraph">
      <style:paragraph-properties fo:margin-top="0.2083in" fo:margin-bottom="0.2083in" style:line-height-at-least="0in" fo:margin-left="0.6895in">
        <style:tab-stops>
          <style:tab-stop style:type="left" style:position="-0.2958in"/>
        </style:tab-stops>
      </style:paragraph-properties>
      <style:text-properties style:font-name="Times New Roman" style:font-name-asian="標楷體" fo:font-size="14pt" style:font-size-asian="14pt"/>
    </style:style>
    <style:style style:name="P503" style:parent-style-name="Textbody" style:family="paragraph">
      <style:paragraph-properties fo:margin-top="0.2083in" fo:margin-bottom="0.2083in" style:line-height-at-least="0in" fo:margin-left="0.6881in" fo:text-indent="0.0006in">
        <style:tab-stops>
          <style:tab-stop style:type="left" style:position="0.1979in"/>
        </style:tab-stops>
      </style:paragraph-properties>
      <style:text-properties style:font-name="Times New Roman" style:font-name-asian="標楷體" fo:font-size="14pt" style:font-size-asian="14pt"/>
    </style:style>
    <style:style style:name="P504" style:parent-style-name="清單段落" style:list-style-name="LFO5" style:family="paragraph">
      <style:paragraph-properties fo:margin-top="0.2083in" fo:margin-bottom="0.2083in" style:line-height-at-least="0in">
        <style:tab-stops>
          <style:tab-stop style:type="left" style:position="-0.6666in"/>
        </style:tab-stops>
      </style:paragraph-properties>
    </style:style>
    <style:style style:name="T505" style:parent-style-name="預設段落字型" style:family="text">
      <style:text-properties style:font-name="Times New Roman" style:font-name-asian="標楷體" fo:letter-spacing="-0.0013in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14" style:parent-style-name="預設段落字型" style:family="text">
      <style:text-properties style:font-name="Times New Roman" style:font-name-asian="標楷體" fo:font-size="14pt" style:font-size-asian="14pt"/>
    </style:style>
    <style:style style:name="P515" style:parent-style-name="清單段落" style:list-style-name="LFO14" style:family="paragraph">
      <style:paragraph-properties fo:margin-top="0.2083in" fo:margin-bottom="0.2083in" style:line-height-at-least="0in" fo:margin-left="0.4923in" fo:text-indent="-0.2951in">
        <style:tab-stops/>
      </style:paragraph-properties>
    </style:style>
    <style:style style:name="T51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1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1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19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2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2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22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2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2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2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52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529" style:parent-style-name="Textbody" style:family="paragraph">
      <style:paragraph-properties fo:margin-top="0.2083in" fo:margin-bottom="0.2083in" style:line-height-at-least="0in"/>
      <style:text-properties style:font-name="Times New Roman" style:font-name-asian="標楷體" fo:font-size="14pt" style:font-size-asian="14pt" style:font-size-complex="10pt"/>
    </style:style>
    <style:style style:name="P530" style:parent-style-name="Textbody" style:family="paragraph">
      <style:paragraph-properties style:snap-to-layout-grid="false" fo:line-height="120%" fo:margin-left="1.7715in">
        <style:tab-stops/>
      </style:paragraph-properties>
      <style:text-properties style:font-name="Times New Roman" style:font-name-asian="標楷體" fo:font-size="14pt" style:font-size-asian="14pt" style:font-size-complex="10pt"/>
    </style:style>
    <style:style style:name="P531" style:parent-style-name="Textbody" style:family="paragraph">
      <style:paragraph-properties style:snap-to-layout-grid="false" fo:line-height="120%" fo:margin-left="1.7715in">
        <style:tab-stops/>
      </style:paragraph-properties>
    </style:style>
    <style:style style:name="T532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33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34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35" style:parent-style-name="預設段落字型" style:family="text">
      <style:text-properties style:font-name="Times New Roman" style:font-name-asian="標楷體" fo:font-size="14pt" style:font-size-asian="14pt" style:font-size-complex="10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37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38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39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0" style:parent-style-name="預設段落字型" style:family="text">
      <style:text-properties style:font-name="Times New Roman" style:font-name-asian="標楷體" fo:font-size="14pt" style:font-size-asian="14pt" style:font-size-complex="10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2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3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4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5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6" style:parent-style-name="預設段落字型" style:family="text">
      <style:text-properties style:font-name="Times New Roman" style:font-name-asian="標楷體" fo:font-size="14pt" style:font-size-asian="14pt" style:font-size-complex="10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8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49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0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1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2" style:parent-style-name="預設段落字型" style:family="text">
      <style:text-properties style:font-name="Times New Roman" style:font-name-asian="標楷體" fo:font-size="14pt" style:font-size-asian="14pt" style:font-size-complex="10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4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5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6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7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8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59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61" style:parent-style-name="預設段落字型" style:family="text">
      <style:text-properties style:font-name="Times New Roman" style:font-name-asian="標楷體" fo:font-size="14pt" style:font-size-asian="14pt" style:font-size-complex="10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63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64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T565" style:parent-style-name="預設段落字型" style:family="text">
      <style:text-properties style:font-name="Times New Roman" style:font-name-asian="標楷體" fo:font-size="14pt" style:font-size-asian="14pt" style:font-size-complex="10pt"/>
    </style:style>
    <style:style style:name="P566" style:parent-style-name="Textbody" style:family="paragraph">
      <style:paragraph-properties fo:break-before="page" fo:text-align="center" fo:margin-top="0.2083in" fo:margin-bottom="0.2083in" style:line-height-at-least="0in"/>
    </style:style>
    <style:style style:name="T567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6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56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570" style:parent-style-name="Textbody" style:family="paragraph">
      <style:paragraph-properties fo:margin-top="0.2083in" fo:margin-bottom="0.2083in" style:line-height-at-least="0in">
        <style:tab-stops>
          <style:tab-stop style:type="left" style:position="6in"/>
        </style:tab-stops>
      </style:paragraph-properties>
    </style:style>
    <style:style style:name="T57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7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7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7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8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8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8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9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9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594" style:parent-style-name="Textbody" style:list-style-name="LFO22" style:family="paragraph">
      <style:paragraph-properties style:line-height-at-least="0in" fo:margin-left="0.2958in" fo:text-indent="-0.2958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595" style:parent-style-name="Textbody" style:list-style-name="LFO15" style:family="paragraph">
      <style:paragraph-properties style:line-height-at-least="0in" fo:margin-left="0.6895in" fo:text-indent="-0.492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596" style:parent-style-name="Textbody" style:list-style-name="LFO8" style:family="paragraph">
      <style:paragraph-properties fo:widows="2" fo:orphans="2" fo:text-align="justify" style:line-height-at-least="0in" fo:margin-left="1.0833in" fo:margin-right="-0.1965in" fo:text-indent="-0.381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97" style:parent-style-name="Textbody" style:list-style-name="LFO16" style:family="paragraph">
      <style:paragraph-properties fo:widows="2" fo:orphans="2" fo:text-align="justify" style:line-height-at-least="0in" fo:margin-left="1.0833in" fo:text-indent="-0.097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olumn599" style:family="table-column">
      <style:table-column-properties style:column-width="0.4923in" style:use-optimal-column-width="false"/>
    </style:style>
    <style:style style:name="TableColumn600" style:family="table-column">
      <style:table-column-properties style:column-width="0.8861in" style:use-optimal-column-width="false"/>
    </style:style>
    <style:style style:name="TableColumn601" style:family="table-column">
      <style:table-column-properties style:column-width="2.8548in" style:use-optimal-column-width="false"/>
    </style:style>
    <style:style style:name="TableColumn602" style:family="table-column">
      <style:table-column-properties style:column-width="1.4729in" style:use-optimal-column-width="false"/>
    </style:style>
    <style:style style:name="TableColumn603" style:family="table-column">
      <style:table-column-properties style:column-width="1.3819in" style:use-optimal-column-width="false"/>
    </style:style>
    <style:style style:name="TableColumn604" style:family="table-column">
      <style:table-column-properties style:column-width="0.7875in" style:use-optimal-column-width="false"/>
    </style:style>
    <style:style style:name="Table598" style:family="table">
      <style:table-properties style:width="7.8756in" fo:margin-left="0in" table:align="center"/>
    </style:style>
    <style:style style:name="TableRow605" style:family="table-row">
      <style:table-row-properties style:min-row-height="0.5138in" style:use-optimal-row-height="false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Textbody" style:family="paragraph">
      <style:paragraph-properties fo:widows="2" fo:orphans="2" style:snap-to-layout-grid="false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608" style:family="table-row">
      <style:table-row-properties style:min-row-height="2.1638in" style:use-optimal-row-height="false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Textbody" style:family="paragraph">
      <style:paragraph-properties fo:widows="2" fo:orphans="2" style:snap-to-layout-grid="false" fo:text-align="center" fo:margin-left="-0.0722in" fo:margin-right="-0.0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Textbody" style:family="paragraph">
      <style:paragraph-properties fo:widows="2" fo:orphans="2" style:snap-to-layout-grid="false" fo:text-align="center" fo:margin-left="-0.15in" fo:margin-right="-0.0986in" fo:text-indent="-0.001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Textbody" style:family="paragraph">
      <style:paragraph-properties fo:widows="2" fo:orphans="2" style:snap-to-layout-grid="false" fo:text-align="center" fo:margin-left="-0.0548in" fo:margin-right="-0.075in">
        <style:tab-stops/>
      </style:paragraph-properties>
    </style:style>
    <style:style style:name="T615" style:parent-style-name="預設段落字型" style:family="text">
      <style:text-properties style:font-name="Times New Roman" style:font-name-asian="標楷體" fo:letter-spacing="-0.0069in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asian="標楷體" fo:letter-spacing="-0.0069in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asian="標楷體" fo:letter-spacing="-0.0069in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Textbody" style:family="paragraph">
      <style:paragraph-properties style:snap-to-layout-grid="false" fo:text-align="center" fo:margin-left="-0.0701in" fo:text-indent="-0.008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24" style:parent-style-name="Textbody" style:family="paragraph">
      <style:paragraph-properties fo:widows="2" fo:orphans="2" style:snap-to-layout-grid="false" fo:text-align="center" fo:margin-left="-0.0701in" fo:margin-right="-0.0902in" fo:text-indent="-0.008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Textbody" style:family="paragraph">
      <style:paragraph-properties fo:widows="2" fo:orphans="2" style:snap-to-layout-grid="false" fo:text-align="center" fo:margin-left="-0.0701in" fo:margin-right="-0.0902in" fo:text-indent="-0.008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Textbody" style:family="paragraph">
      <style:paragraph-properties fo:widows="2" fo:orphans="2" style:snap-to-layout-grid="false" fo:text-align="center" fo:margin-left="-0.0701in" fo:margin-right="-0.0902in" fo:text-indent="-0.008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629" style:family="table-row">
      <style:table-row-properties style:use-optimal-row-height="false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Row655" style:family="table-row">
      <style:table-row-properties style:use-optimal-row-height="false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Row668" style:family="table-row">
      <style:table-row-properties style:use-optimal-row-height="false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Row681" style:family="table-row">
      <style:table-row-properties style:use-optimal-row-height="false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Row694" style:family="table-row">
      <style:table-row-properties style:use-optimal-row-height="false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Textbody" style:family="paragraph">
      <style:paragraph-properties fo:widows="2" fo:orphans="2" fo:text-align="justify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Textbody" style:family="paragraph">
      <style:paragraph-properties fo:widows="2" fo:orphans="2" style:snap-to-layout-grid="false"/>
      <style:text-properties style:font-name="Times New Roman" style:font-name-asian="標楷體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Textbody" style:family="paragraph">
      <style:paragraph-properties fo:widows="2" fo:orphans="2" fo:text-align="center"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P707" style:parent-style-name="Textbody" style:family="paragraph">
      <style:paragraph-properties fo:margin-top="0.2083in" fo:margin-bottom="0.2083in" style:line-height-at-least="0in"/>
      <style:text-properties style:font-name="Times New Roman" style:font-name-asian="標楷體" fo:font-size="14pt" style:font-size-asian="14pt" style:font-size-complex="14pt"/>
    </style:style>
    <style:style style:name="P708" style:parent-style-name="Textbody" style:list-style-name="LFO6" style:family="paragraph">
      <style:paragraph-properties fo:text-align="justify" fo:margin-top="0.2083in" fo:margin-bottom="0.2083in" style:line-height-at-least="0in" fo:margin-left="0.2951in" fo:text-indent="-0.2951in">
        <style:tab-stops>
          <style:tab-stop style:type="left" style:position="0.000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709" style:parent-style-name="Textbody" style:list-style-name="LFO17" style:family="paragraph">
      <style:paragraph-properties fo:text-align="justify" fo:margin-top="0.2083in" fo:margin-bottom="0.2083in" style:line-height-at-least="0in" fo:margin-left="0.2958in" fo:text-indent="-0.1972in">
        <style:tab-stops>
          <style:tab-stop style:type="left" style:position="0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710" style:parent-style-name="Textbody" style:list-style-name="LFO6" style:family="paragraph">
      <style:paragraph-properties fo:text-align="justify" fo:margin-top="0.2083in" fo:margin-bottom="0.2083in" style:line-height-at-least="0in" fo:margin-left="0.2951in" fo:text-indent="-0.2951in">
        <style:tab-stops>
          <style:tab-stop style:type="left" style:position="0.000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711" style:parent-style-name="Textbody" style:list-style-name="LFO17" style:family="paragraph">
      <style:paragraph-properties fo:text-align="justify" fo:margin-top="0.2083in" fo:margin-bottom="0.2083in" style:line-height-at-least="0in" fo:margin-left="0.2958in" fo:text-indent="-0.1972in">
        <style:tab-stops>
          <style:tab-stop style:type="left" style:position="0in"/>
        </style:tab-stops>
      </style:paragraph-properties>
    </style:style>
    <style:style style:name="T712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71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7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15" style:parent-style-name="Textbody" style:list-style-name="LFO6" style:family="paragraph">
      <style:paragraph-properties fo:text-align="justify" fo:margin-top="0.2083in" fo:margin-bottom="0.2083in" style:line-height-at-least="0in" fo:margin-left="0.2951in" fo:text-indent="-0.2951in">
        <style:tab-stops>
          <style:tab-stop style:type="left" style:position="0.0006in"/>
        </style:tab-stops>
      </style:paragraph-properties>
    </style:style>
    <style:style style:name="T7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27" style:parent-style-name="Textbody" style:list-style-name="LFO17" style:family="paragraph">
      <style:paragraph-properties fo:text-align="justify" fo:margin-top="0.2083in" fo:margin-bottom="0.2083in" style:line-height-at-least="0in" fo:margin-left="0.2958in" fo:text-indent="-0.1972in">
        <style:tab-stops>
          <style:tab-stop style:type="left" style:position="0in"/>
        </style:tab-stops>
      </style:paragraph-properties>
    </style:style>
    <style:style style:name="T7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40" style:parent-style-name="Textbody" style:list-style-name="LFO8" style:family="paragraph">
      <style:paragraph-properties fo:widows="2" fo:orphans="2" fo:text-align="justify" style:line-height-at-least="0in" fo:margin-left="1.0833in" fo:margin-right="-0.1965in" fo:text-indent="-0.3819in">
        <style:tab-stops/>
      </style:paragraph-properties>
    </style:style>
    <style:style style:name="T7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48" style:parent-style-name="Textbody" style:list-style-name="LFO16" style:family="paragraph">
      <style:paragraph-properties fo:widows="2" fo:orphans="2" fo:text-align="justify" fo:margin-top="0.2083in" fo:margin-bottom="0.2083in" style:line-height-at-least="0in" fo:margin-left="1.0833in" fo:text-indent="-0.097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49" style:parent-style-name="Textbody" style:family="paragraph">
      <style:paragraph-properties fo:margin-top="0.2083in" fo:margin-bottom="0.2083in" style:line-height-at-least="0in" fo:margin-left="0.787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0" style:parent-style-name="Textbody" style:family="paragraph">
      <style:paragraph-properties fo:margin-top="0.2083in" fo:margin-bottom="0.2083in" style:line-height-at-least="0in" fo:margin-left="1.0833in" fo:text-indent="-0.295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1" style:parent-style-name="Textbody" style:list-style-name="LFO8" style:family="paragraph">
      <style:paragraph-properties fo:widows="2" fo:orphans="2" fo:text-align="justify" style:line-height-at-least="0in" fo:margin-left="1.0833in" fo:margin-right="-0.1965in" fo:text-indent="-0.381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2" style:parent-style-name="Textbody" style:list-style-name="LFO16" style:family="paragraph">
      <style:paragraph-properties fo:widows="2" fo:orphans="2" fo:text-align="justify" fo:margin-top="0.2083in" fo:margin-bottom="0.2083in" style:line-height-at-least="0in" fo:margin-left="1.0833in" fo:text-indent="-0.097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3" style:parent-style-name="Textbody" style:family="paragraph">
      <style:paragraph-properties fo:margin-top="0.2083in" fo:margin-bottom="0.2083in" style:line-height-at-least="0in" fo:margin-left="0.689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4" style:parent-style-name="Textbody" style:family="paragraph">
      <style:paragraph-properties fo:margin-top="0.2083in" fo:margin-bottom="0.2083in" style:line-height-at-least="0in" fo:margin-left="0.689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5" style:parent-style-name="Textbody" style:list-style-name="LFO8" style:family="paragraph">
      <style:paragraph-properties fo:widows="2" fo:orphans="2" fo:text-align="justify" style:line-height-at-least="0in" fo:margin-left="1.0833in" fo:margin-right="-0.1965in" fo:text-indent="-0.381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6" style:parent-style-name="Textbody" style:list-style-name="LFO16" style:family="paragraph">
      <style:paragraph-properties fo:widows="2" fo:orphans="2" fo:text-align="justify" fo:margin-top="0.2083in" fo:margin-bottom="0.2083in" style:line-height-at-least="0in" fo:margin-left="1.0833in" fo:text-indent="-0.097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7" style:parent-style-name="Textbody" style:list-style-name="LFO8" style:family="paragraph">
      <style:paragraph-properties fo:widows="2" fo:orphans="2" fo:text-align="justify" style:line-height-at-least="0in" fo:margin-left="1.0833in" fo:margin-right="-0.1965in" fo:text-indent="-0.381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8" style:parent-style-name="Textbody" style:list-style-name="LFO16" style:family="paragraph">
      <style:paragraph-properties fo:widows="2" fo:orphans="2" fo:text-align="justify" fo:margin-top="0.2083in" fo:margin-bottom="0.2083in" style:line-height-at-least="0in" fo:margin-left="1.0833in" fo:text-indent="-0.097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59" style:parent-style-name="Textbody" style:family="paragraph">
      <style:paragraph-properties fo:margin-top="0.2083in" fo:margin-bottom="0.2083in" style:line-height-at-least="0in" fo:margin-left="0.689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60" style:parent-style-name="Textbody" style:family="paragraph">
      <style:paragraph-properties fo:margin-top="0.2083in" fo:margin-bottom="0.2083in" style:line-height-at-least="0in" fo:margin-left="0.689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61" style:parent-style-name="Textbody" style:list-style-name="LFO22" style:family="paragraph">
      <style:paragraph-properties fo:text-align="justify" style:line-height-at-least="0in" fo:margin-left="0.5909in" fo:text-indent="-0.590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2" style:parent-style-name="Textbody" style:list-style-name="LFO15" style:family="paragraph">
      <style:paragraph-properties fo:text-align="justify" style:line-height-at-least="0in" fo:margin-left="0.5909in" fo:text-indent="-0.2951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3" style:parent-style-name="Textbody" style:family="paragraph">
      <style:paragraph-properties fo:text-align="justify" style:line-height-at-least="0in" fo:margin-left="0.5909in" fo:text-indent="0.390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4" style:parent-style-name="Textbody" style:family="paragraph">
      <style:paragraph-properties fo:text-align="justify" style:line-height-at-least="0in" fo:margin-left="0.5909in" fo:text-indent="-0.0041in">
        <style:tab-stops>
          <style:tab-stop style:type="left" style:position="0.2951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5" style:parent-style-name="Textbody" style:family="paragraph">
      <style:paragraph-properties fo:text-align="justify" style:line-height-at-least="0in" fo:margin-left="0.9201in">
        <style:tab-stops>
          <style:tab-stop style:type="left" style:position="-0.034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6" style:parent-style-name="Textbody" style:family="paragraph">
      <style:paragraph-properties fo:text-align="justify" style:line-height-at-least="0in" fo:margin-left="0.5909in">
        <style:tab-stops>
          <style:tab-stop style:type="left" style:position="0.159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7" style:parent-style-name="Textbody" style:family="paragraph">
      <style:paragraph-properties fo:text-align="justify" style:line-height-at-least="0in" fo:margin-left="0.5909in" fo:text-indent="0.3895in">
        <style:tab-stops>
          <style:tab-stop style:type="left" style:position="0.159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68" style:parent-style-name="Textbody" style:family="paragraph">
      <style:paragraph-properties fo:margin-top="0.2083in" fo:margin-bottom="0.2083in" style:line-height-at-least="0in" fo:margin-left="0.2958in">
        <style:tab-stops>
          <style:tab-stop style:type="left" style:position="0.4541in"/>
        </style:tab-stops>
      </style:paragraph-properties>
    </style:style>
    <style:style style:name="T769" style:parent-style-name="rvts9" style:family="text">
      <style:text-properties style:font-name="Times New Roman" style:font-name-asian="標楷體" fo:font-size="14pt" style:font-size-asian="14pt" style:font-size-complex="14pt"/>
    </style:style>
    <style:style style:name="T7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71" style:parent-style-name="Textbody" style:family="paragraph">
      <style:paragraph-properties fo:text-align="justify" fo:margin-top="0.2083in" fo:margin-bottom="0.2083in" style:line-height-at-least="0in" fo:margin-left="0.2958in">
        <style:tab-stops>
          <style:tab-stop style:type="left" style:position="0.4541in"/>
        </style:tab-stops>
      </style:paragraph-properties>
    </style:style>
    <style:style style:name="T7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3" style:parent-style-name="預設段落字型" style:family="text">
      <style:text-properties style:font-name="Times New Roman" style:font-name-asian="標楷體" fo:font-style="italic" style:font-style-asian="italic" style:font-style-complex="italic" fo:font-size="14pt" style:font-size-asian="14pt" style:font-size-complex="14pt"/>
    </style:style>
    <style:style style:name="T7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79" style:parent-style-name="Textbody" style:list-style-name="LFO22" style:family="paragraph">
      <style:paragraph-properties style:line-height-at-least="0in" fo:margin-left="0.1972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80" style:parent-style-name="Textbody" style:list-style-name="LFO15" style:family="paragraph">
      <style:paragraph-properties style:line-height-at-least="0in" fo:margin-left="0.3937in" fo:text-indent="-0.1965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81" style:parent-style-name="Textbody" style:family="paragraph">
      <style:paragraph-properties fo:margin-top="0.2083in" fo:margin-bottom="0.2083in" style:line-height-at-least="0in" fo:margin-left="0.3916in" fo:text-indent="0.0013in">
        <style:tab-stops>
          <style:tab-stop style:type="left" style:position="0.1006in"/>
          <style:tab-stop style:type="left" style:position="0.1993in"/>
        </style:tab-stops>
      </style:paragraph-properties>
    </style:style>
    <style:style style:name="T7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88" style:parent-style-name="Textbody" style:family="paragraph">
      <style:paragraph-properties fo:margin-top="0.2083in" fo:margin-bottom="0.2083in" style:line-height-at-least="0in" fo:margin-left="0.3916in">
        <style:tab-stops>
          <style:tab-stop style:type="left" style:position="0.1006in"/>
        </style:tab-stops>
      </style:paragraph-properties>
    </style:style>
    <style:style style:name="T7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01" style:parent-style-name="Textbody" style:family="paragraph">
      <style:paragraph-properties fo:margin-top="0.2083in" fo:margin-bottom="0.2083in" style:line-height-at-least="0in" fo:margin-left="0.3916in">
        <style:tab-stops>
          <style:tab-stop style:type="left" style:position="0.3583in"/>
        </style:tab-stops>
      </style:paragraph-properties>
    </style:style>
    <style:style style:name="T8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12" style:parent-style-name="Textbody" style:family="paragraph">
      <style:paragraph-properties fo:margin-top="0.2083in" fo:margin-bottom="0.2083in" style:line-height-at-least="0in" fo:margin-left="0.3916in">
        <style:tab-stops>
          <style:tab-stop style:type="left" style:position="0.3583in"/>
        </style:tab-stops>
      </style:paragraph-properties>
    </style:style>
    <style:style style:name="T81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2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824" style:parent-style-name="Textbody" style:family="paragraph">
      <style:paragraph-properties fo:margin-top="0.2083in" fo:margin-bottom="0.2083in" style:line-height-at-least="0in" fo:margin-left="0.3916in">
        <style:tab-stops>
          <style:tab-stop style:type="left" style:position="0.3583in"/>
        </style:tab-stops>
      </style:paragraph-properties>
    </style:style>
    <style:style style:name="T82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2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3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3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3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3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3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3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3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838" style:parent-style-name="Textbody" style:family="paragraph">
      <style:paragraph-properties fo:margin-top="0.2083in" fo:margin-bottom="0.2083in" style:line-height-at-least="0in" fo:margin-left="0.3916in">
        <style:tab-stops>
          <style:tab-stop style:type="left" style:position="0.3583in"/>
        </style:tab-stops>
      </style:paragraph-properties>
    </style:style>
    <style:style style:name="T83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4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4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4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4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848" style:parent-style-name="Textbody" style:family="paragraph">
      <style:paragraph-properties fo:margin-top="0.2083in" fo:margin-bottom="0.2083in" style:line-height-at-least="0in" fo:margin-left="0.2958in">
        <style:tab-stops>
          <style:tab-stop style:type="left" style:position="0.4541in"/>
        </style:tab-stops>
      </style:paragraph-properties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9">國立中山大學醫學院</text:span><text:span text:style-name="T10">新進教師獎勵審議原則</text:span><text:span text:style-name="T11"><text:line-break/></text:span><text:span text:style-name="T12">Principles for Reviewing the Emerging Faculty Award in<text:s/></text:span><text:span text:style-name="T13"><text:line-break/></text:span><text:span text:style-name="T14">the College of<text:s/></text:span><text:span text:style-name="T15">Medicine</text:span></text:p>
      <text:p text:style-name="P16">111.08.11<text:s/>111學年度第1次本院主管會議訂定通過</text:p>
      <text:p text:style-name="P17">111.9.21 111學年度第1次院學術審議委員會核備</text:p>
      <text:p text:style-name="P18">112.07.05<text:s/>111學年度第12次本院主管會議修正通過</text:p>
      <text:p text:style-name="P19">114.01.13<text:s/>113學年度第6次本院主管會議修正通過</text:p>
      <text:p text:style-name="P20">114.2.24 113學年度第3次院學術審議委員會核備</text:p>
      <text:p text:style-name="P21">Approved at the 3rd College Academic Review Committee meeting on February 24, 2025</text:p>
      <text:list text:style-name="LFO1" text:continue-numbering="true">
        <text:list-item>
          <text:p text:style-name="P22"><text:span text:style-name="T23">為提升本院學術水準及師資陣容以達國際競爭水準，並延攬傑出人士及優秀年輕教師來校服務，特依據本校「延攬及留住大專校院特殊優秀人才</text:span><text:span text:style-name="T24">實施規範</text:span><text:span text:style-name="T25">」訂定本審議原則</text:span><text:span text:style-name="T26">（以下簡稱本原則）</text:span><text:span text:style-name="T27">。</text:span></text:p>
        </text:list-item>
      </text:list>
      <text:list text:style-name="LFO10" text:continue-numbering="true">
        <text:list-item>
          <text:p text:style-name="P28"><text:span text:style-name="T29">These principles are formulated in accordance with the University’s<text:s/></text:span><text:span text:style-name="T30">Regulations for the Implementation of the Recruitment and Retention of Outstanding Faculty</text:span><text:span text:style-name="T31">, to strengthen the academic research and faculty excellence of the College of<text:s/></text:span><text:span text:style-name="T32">Medicine</text:span><text:span text:style-name="T33"><text:s/></text:span><text:span text:style-name="T34">(hereinafter referred to as the ‘‘College’’), elevate the University’s international competitiveness, and recruit outstanding talents and emerging professionals to serve at the University.</text:span></text:p>
        </text:list-item>
      </text:list>
      <text:list text:style-name="LFO1" text:continue-numbering="true">
        <text:list-item>
          <text:p text:style-name="P35"><text:span text:style-name="T36">新進教師需符合本校</text:span><text:span text:style-name="T37">「</text:span><text:span text:style-name="T38">延攬及留住大專校院特殊優秀人才</text:span><text:span text:style-name="T39">實施規範</text:span><text:span text:style-name="T40">」</text:span><text:span text:style-name="T41">第五十條基本資格始得申請獎勵。</text:span></text:p>
        </text:list-item>
      </text:list>
      <text:list text:style-name="LFO10" text:continue-numbering="true">
        <text:list-item>
          <text:p text:style-name="P42"><text:span text:style-name="T43">New faculty may be eligible to apply for the University’s Emerging Faculty Award if meeting the<text:s/></text:span><text:span text:style-name="T44">criteria</text:span><text:span text:style-name="T45"><text:s/>stipulated in Article 50 of the University’s<text:s/></text:span><text:span text:style-name="T46">Regulations for the Implementation of the Recruitment and Retention of Outstanding Faculty</text:span><text:span text:style-name="T47">.</text:span></text:p>
        </text:list-item>
      </text:list>
      <text:p text:style-name="P48">新進教師到校一年內應申請或執行國科會計畫，方具第二年領取獎勵金之資格；第三年應執行國科會計畫，方具獲獎資格。</text:p>
      <text:p text:style-name="P49"><text:span text:style-name="T50">New faculty<text:s/></text:span><text:span text:style-name="T51">may</text:span><text:span text:style-name="T52"><text:s/>be eligible for the Emerging Faculty Award in the second year</text:span><text:span text:style-name="T53"><text:s/>of service</text:span><text:span text:style-name="T54"><text:s/></text:span><text:span text:style-name="T55">if they<text:s/></text:span><text:span text:style-name="T56">apply for or<text:s/></text:span><text:span text:style-name="T57">conduct</text:span><text:span text:style-name="T58"><text:s/>a</text:span><text:span text:style-name="T59"><text:s/></text:span><text:span text:style-name="T60">National Science and Technology Council (</text:span><text:span text:style-name="T61">NSTC</text:span><text:span text:style-name="T62">)</text:span><text:span text:style-name="T63"><text:s/>project within their first year<text:s/></text:span><text:span text:style-name="T64">o</text:span><text:span text:style-name="T65">f service</text:span><text:span text:style-name="T66">.<text:s/></text:span><text:span text:style-name="T67">They shall<text:s/></text:span><text:span text:style-name="T68">conduct an NSTC</text:span><text:span text:style-name="T69"><text:s/>project to be eligible for the award<text:s/></text:span><text:span text:style-name="T70">in their</text:span><text:span text:style-name="T71"><text:s/>third year.</text:span><text:span text:style-name="T72"><text:s/></text:span></text:p>
      <text:p text:style-name="P73">新進教師獎勵以「申請或執行國科會計畫」、「以本校名義發表學術論文」、「開設全英語授課課程」及「國際合作參與或規劃」等四個面向作為審核標準。</text:p>
      <text:p text:style-name="P74"><text:span text:style-name="T75">The review criteria for Emerging Faculty Award shall be based on four aspects:<text:s/></text:span><text:soft-page-break/><text:span text:style-name="T76">A</text:span><text:span text:style-name="T77">pplying for/Conducting NSTC Projects, Publishing Academic Papers with NYSUS as the Affiliation, Offering EMI Courses, and Participating in/Planning International C</text:span><text:span text:style-name="T78">o</text:span><text:span text:style-name="T79">llaboration.</text:span></text:p>
      <text:list text:style-name="LFO1" text:continue-numbering="true">
        <text:list-item>
          <text:p text:style-name="P80"><text:span text:style-name="T81">本院審議</text:span><text:span text:style-name="T82">獎勵</text:span><text:span text:style-name="T83">依本法第五十一條規定</text:span><text:span text:style-name="T84">數</text:span><text:span text:style-name="T85">為原則</text:span><text:span text:style-name="T86">；</text:span><text:span text:style-name="T87">教</text:span><text:span text:style-name="T88">研績效卓著者，由院學術審議委員會審議後推薦送校審查委員會審議。審議原則如下</text:span><text:span text:style-name="T89">：</text:span></text:p>
        </text:list-item>
      </text:list>
      <text:list text:style-name="LFO10" text:continue-numbering="true">
        <text:list-item>
          <text:p text:style-name="P90"><text:span text:style-name="T91">The<text:s/></text:span><text:span text:style-name="T92">deliberation of award</text:span><text:span text:style-name="T93">s</text:span><text:span text:style-name="T94"><text:s/></text:span><text:span text:style-name="T95">shall, in principle, be based on<text:s/></text:span><text:span text:style-name="T96">the number</text:span><text:span text:style-name="T97"><text:s/>of merit pay unit</text:span><text:span text:style-name="T98">s stipulated in<text:s/></text:span><text:span text:style-name="T99">Article 51 of the<text:s/></text:span><text:span text:style-name="T100">University’s<text:s/></text:span><text:span text:style-name="T101">Regulations for the Implementation of the Recruitment and Retention of Outstanding<text:s/></text:span><text:span text:style-name="T102">Faculty.</text:span><text:span text:style-name="T103"><text:s/></text:span><text:span text:style-name="T104">Faculty members<text:s/></text:span><text:span text:style-name="T105">with outstanding<text:s/></text:span><text:span text:style-name="T106">teaching and research<text:s/></text:span><text:span text:style-name="T107">performance may be recommended to the University</text:span><text:span text:style-name="T108">’s</text:span><text:span text:style-name="T109"><text:s/></text:span><text:span text:style-name="T110">r</text:span><text:span text:style-name="T111">eview<text:s/></text:span><text:span text:style-name="T112">co</text:span><text:span text:style-name="T113">mmittee<text:s/></text:span><text:span text:style-name="T114">for deliberation<text:s/></text:span><text:span text:style-name="T115">after<text:s/></text:span><text:span text:style-name="T116">review by<text:s/></text:span><text:span text:style-name="T117">the<text:s/></text:span><text:span text:style-name="T118">College’s Academic Review Committee</text:span><text:span text:style-name="T119">.</text:span><text:span text:style-name="T120"><text:s/></text:span><text:span text:style-name="T121">The principles for deliberation shall be as follows:</text:span></text:p>
        </text:list-item>
      </text:list>
      <text:list text:style-name="LFO7" text:continue-numbering="true">
        <text:list-item>
          <text:p text:style-name="P122"><text:span text:style-name="T123">第一年獎勵，符合以下情況者得核</text:span><text:span text:style-name="T124">予</text:span><text:span text:style-name="T125">獎勵</text:span><text:span text:style-name="T126">基數</text:span><text:span text:style-name="T127">，合計</text:span><text:span text:style-name="T128">至多</text:span><text:span text:style-name="T129">3</text:span><text:span text:style-name="T130">個基數。</text:span></text:p>
        </text:list-item>
      </text:list>
      <text:list text:style-name="LFO11" text:continue-numbering="true">
        <text:list-item>
          <text:p text:style-name="P131">The<text:s/>award<text:s/>in the first year of employment may be granted up to<text:s/>a total of<text:s/>3<text:s/>merit pay<text:s/>units under the following conditions:</text:p>
        </text:list-item>
      </text:list>
      <text:list text:style-name="LFO2" text:continue-numbering="true">
        <text:list-item>
          <text:list>
            <text:list-item>
              <text:list>
                <text:list-item>
                  <text:p text:style-name="P132">依前條時限前申請且獲主持國科會專題研究計畫，核予1個基數。</text:p>
                </text:list-item>
              </text:list>
            </text:list-item>
          </text:list>
        </text:list-item>
      </text:list>
      <text:list text:style-name="LFO12" text:continue-numbering="true">
        <text:list-item>
          <text:list>
            <text:list-item>
              <text:list>
                <text:list-item>
                  <text:p text:style-name="P133">1 unit: applying<text:s/>for and<text:s/>being the principal investigator of<text:s/>an NSTC research project within the deadline<text:s/>prescribed in the preceding article.</text:p>
                </text:list-item>
              </text:list>
            </text:list-item>
          </text:list>
        </text:list-item>
      </text:list>
      <text:list text:style-name="LFO2" text:continue-numbering="true">
        <text:list-item>
          <text:list>
            <text:list-item>
              <text:list>
                <text:list-item>
                  <text:p text:style-name="P134"><text:span text:style-name="T135">最近</text:span><text:span text:style-name="T136">5</text:span><text:span text:style-name="T137">年內</text:span><text:span text:style-name="T138">以第一或通訊作者</text:span><text:span text:style-name="T139">發表於期刊排名於該領域前</text:span><text:span text:style-name="T140">25%</text:span><text:span text:style-name="T141">至少</text:span><text:span text:style-name="T142">1</text:span><text:span text:style-name="T143">篇論文，核</text:span><text:span text:style-name="T144">予</text:span><text:span text:style-name="T145">1</text:span><text:span text:style-name="T146">個</text:span><text:span text:style-name="T147">基數</text:span><text:span text:style-name="T148">；</text:span><text:span text:style-name="T149">如</text:span><text:span text:style-name="T150">期刊排名於該領域前</text:span><text:span text:style-name="T151">25%</text:span><text:span text:style-name="T152">至少</text:span><text:span text:style-name="T153">3</text:span><text:span text:style-name="T154">篇論文，或發表於期刊排名於該領域前</text:span><text:span text:style-name="T155">10%</text:span><text:span text:style-name="T156">至少</text:span><text:span text:style-name="T157">1</text:span><text:span text:style-name="T158">篇，核</text:span><text:span text:style-name="T159">予</text:span><text:span text:style-name="T160">1</text:span><text:span text:style-name="T161">.</text:span><text:span text:style-name="T162">5</text:span><text:span text:style-name="T163">至</text:span><text:span text:style-name="T164">2</text:span><text:span text:style-name="T165">個</text:span><text:span text:style-name="T166">基數。</text:span></text:p>
                </text:list-item>
              </text:list>
            </text:list-item>
          </text:list>
        </text:list-item>
      </text:list>
      <text:list text:style-name="LFO12" text:continue-numbering="true">
        <text:list-item>
          <text:list>
            <text:list-item>
              <text:list>
                <text:list-item>
                  <text:p text:style-name="P167"><text:span text:style-name="T168">1 unit</text:span><text:span text:style-name="T169">: at</text:span><text:span text:style-name="T170"><text:s/>least 1 paper</text:span><text:span text:style-name="T171"><text:s/></text:span><text:span text:style-name="T172">published<text:s/></text:span><text:span text:style-name="T173">within the past 5 years as the first or corresponding author</text:span><text:span text:style-name="T174"><text:s/></text:span><text:span text:style-name="T175">in a journal ranked</text:span><text:span text:style-name="T176"><text:s/></text:span><text:span text:style-name="T177">in</text:span><text:span text:style-name="T178"><text:s/></text:span><text:span text:style-name="T179">th</text:span><text:span text:style-name="T180">e top<text:s/></text:span><text:span text:style-name="T181">25% of<text:s/></text:span><text:span text:style-name="T182">its respective field</text:span><text:span text:style-name="T183">.<text:s/></text:span></text:p>
                </text:list-item>
              </text:list>
            </text:list-item>
          </text:list>
        </text:list-item>
      </text:list>
      <text:p text:style-name="P184">1.5 to 2 units:<text:s/>at least<text:s/>3 papers<text:s/>published in<text:s/>journals<text:s/>ranked in the top 25% of its respective field,<text:s/>or<text:s/>at least 1 paper<text:s/>published in a journal ranked<text:s/>in the top 10%<text:s/>of its respective field.</text:p>
      <text:list text:style-name="LFO2" text:continue-numbering="true">
        <text:list-item>
          <text:list>
            <text:list-item>
              <text:list>
                <text:list-item>
                  <text:p text:style-name="P185"><text:span text:style-name="T186">申請當年度規劃開設全英語授課課程，</text:span><text:span text:style-name="T187">經審議認定</text:span><text:span text:style-name="T188">，</text:span><text:span text:style-name="T189">核</text:span><text:span text:style-name="T190">予</text:span><text:span text:style-name="T191">0.5</text:span><text:span text:style-name="T192">個</text:span><text:span text:style-name="T193">基數。</text:span></text:p>
                </text:list-item>
              </text:list>
            </text:list-item>
          </text:list>
        </text:list-item>
      </text:list>
      <text:list text:style-name="LFO12" text:continue-numbering="true">
        <text:list-item>
          <text:list>
            <text:list-item>
              <text:list>
                <text:list-item>
                  <text:p text:style-name="P194">0.5 units: planning to offer EMI courses in the year<text:s/>of application,<text:s/>upon<text:s/>deliberation.</text:p>
                </text:list-item>
              </text:list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list>
                <text:list-item>
                  <text:p text:style-name="P195"><text:span text:style-name="T196">現職期間</text:span><text:span text:style-name="T197">國際合作參與或規劃</text:span><text:span text:style-name="T198">，經審議認定，核</text:span><text:span text:style-name="T199">予</text:span><text:span text:style-name="T200">0.5</text:span><text:span text:style-name="T201">個</text:span><text:span text:style-name="T202">基數。</text:span></text:p>
                </text:list-item>
              </text:list>
            </text:list-item>
          </text:list>
        </text:list-item>
      </text:list>
      <text:list text:style-name="LFO12" text:continue-numbering="true">
        <text:list-item>
          <text:list>
            <text:list-item>
              <text:list>
                <text:list-item>
                  <text:p text:style-name="P203"><text:span text:style-name="T204">0.5 units</text:span><text:span text:style-name="T205">:</text:span><text:span text:style-name="T206"><text:s/>participating in or planning international collaboration</text:span><text:span text:style-name="T207"><text:s/></text:span><text:span text:style-name="T208">while serving at the University</text:span><text:span text:style-name="T209">,<text:s/></text:span><text:span text:style-name="T210">upon<text:s/></text:span><text:span text:style-name="T211">d</text:span><text:span text:style-name="T212">eliberation</text:span><text:span text:style-name="T213">.</text:span>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214"><text:span text:style-name="T215">第二至第三年獎勵基數，符合以下情況者得核予獎勵，合計至</text:span><text:span text:style-name="T216">多</text:span><text:span text:style-name="T217">3</text:span><text:span text:style-name="T218">個基數。</text:span></text:p>
        </text:list-item>
      </text:list>
      <text:list text:style-name="LFO11" text:continue-numbering="true">
        <text:list-item>
          <text:p text:style-name="P219">The<text:s/>merit pay<text:s/>in the second or third year of employment may be granted up to a total of 3 units under the following conditions:</text:p>
        </text:list-item>
      </text:list>
      <text:list text:style-name="LFO3" text:continue-numbering="true">
        <text:list-item>
          <text:p text:style-name="P220"><text:span text:style-name="T221">現主持</text:span><text:span text:style-name="T222">國科會</text:span><text:span text:style-name="T223">專題研究核予</text:span><text:span text:style-name="T224">1</text:span><text:span text:style-name="T225">個</text:span><text:span text:style-name="T226">基數。</text:span></text:p>
        </text:list-item>
      </text:list>
      <text:list text:style-name="LFO13" text:continue-numbering="true">
        <text:list-item>
          <text:p text:style-name="P227">1<text:s/>unit: currently<text:s/>being the<text:s/>principal investigator of an NSTC project</text:p>
        </text:list-item>
      </text:list>
      <text:list text:style-name="LFO3" text:continue-numbering="true">
        <text:list-item>
          <text:p text:style-name="P228"><text:span text:style-name="T229">現職期間獲校外研究相關獎項或特殊成就，經審議認定核予</text:span><text:span text:style-name="T230">1</text:span><text:span text:style-name="T231">個</text:span><text:span text:style-name="T232">基數。</text:span></text:p>
        </text:list-item>
      </text:list>
      <text:list text:style-name="LFO13" text:continue-numbering="true">
        <text:list-item>
          <text:p text:style-name="P233"><text:span text:style-name="T234">1 unit: receiving<text:s/></text:span><text:span text:style-name="T235">a</text:span><text:span text:style-name="T236">n<text:s/></text:span><text:span text:style-name="T237">external research-related award or<text:s/></text:span><text:span text:style-name="T238">being recognized for relevant achievements while serving at the University, upon deliberation</text:span><text:span text:style-name="T239"><text:s/></text:span></text:p>
        </text:list-item>
      </text:list>
      <text:list text:style-name="LFO3" text:continue-numbering="true">
        <text:list-item>
          <text:p text:style-name="P240"><text:span text:style-name="T241">現職期間以本校名義發表論文核予</text:span><text:span text:style-name="T242">1</text:span><text:span text:style-name="T243">個</text:span><text:span text:style-name="T244">基數</text:span><text:span text:style-name="T245">，</text:span><text:span text:style-name="T246">若</text:span><text:span text:style-name="T247">發表期刊排名於該領域前</text:span><text:span text:style-name="T248">25%</text:span><text:span text:style-name="T249">，</text:span><text:span text:style-name="T250">另</text:span><text:span text:style-name="T251">核予</text:span><text:span text:style-name="T252">0.5</text:span><text:span text:style-name="T253">個</text:span><text:span text:style-name="T254">基數</text:span><text:span text:style-name="T255">；</text:span><text:span text:style-name="T256">若</text:span><text:span text:style-name="T257">發表期刊排名於該領域前</text:span><text:span text:style-name="T258">10%</text:span><text:span text:style-name="T259">，</text:span><text:span text:style-name="T260">另</text:span><text:span text:style-name="T261">核予</text:span><text:span text:style-name="T262">1</text:span><text:span text:style-name="T263">個</text:span><text:span text:style-name="T264">基數</text:span><text:span text:style-name="T265">，前述期刊排名僅得擇一計算</text:span><text:span text:style-name="T266">。</text:span></text:p>
        </text:list-item>
      </text:list>
      <text:list text:style-name="LFO13" text:continue-numbering="true">
        <text:list-item>
          <text:p text:style-name="P267"><text:span text:style-name="T268">1</text:span><text:span text:style-name="T269"><text:s/>unit:<text:s/></text:span><text:span text:style-name="T270">publishing a paper with the University as the first affiliation while serving at the University</text:span><text:span text:style-name="T271">.</text:span></text:p>
        </text:list-item>
      </text:list>
      <text:p text:style-name="P272"><text:span text:style-name="T273">A</text:span><text:span text:style-name="T274">n</text:span><text:span text:style-name="T275"><text:s/>a</text:span><text:span text:style-name="T276">dditional<text:s/></text:span><text:span text:style-name="T277">0.5 units</text:span><text:span text:style-name="T278"><text:s/>may be granted<text:s/></text:span><text:span text:style-name="T279">if the paper<text:s/></text:span><text:span text:style-name="T280">is<text:s/></text:span><text:span text:style-name="T281">published in<text:s/></text:span><text:span text:style-name="T282">a journal ranked in the top 25%</text:span><text:span text:style-name="T283"><text:s/></text:span><text:span text:style-name="T284">of<text:s/></text:span><text:span text:style-name="T285">its<text:s/></text:span><text:span text:style-name="T286">respective field</text:span><text:span text:style-name="T287">, and an a</text:span><text:span text:style-name="T288">dditional 1 unit</text:span><text:span text:style-name="T289"><text:s/>may be granted<text:s/></text:span><text:span text:style-name="T290">if the paper is<text:s/></text:span><text:span text:style-name="T291">published in<text:s/></text:span><text:span text:style-name="T292">a journal ranked in the top<text:s/></text:span><text:span text:style-name="T293">10</text:span><text:span text:style-name="T294">%</text:span><text:span text:style-name="T295"><text:s/></text:span><text:span text:style-name="T296">of<text:s/></text:span><text:span text:style-name="T297">its<text:s/></text:span><text:span text:style-name="T298">respective field</text:span><text:span text:style-name="T299">.</text:span><text:span text:style-name="T300"><text:s/></text:span><text:span text:style-name="T301">Only one of the aforementioned journal-ranking criteria may be counted.</text:span></text:p>
      <text:list text:style-name="LFO3" text:continue-numbering="true">
        <text:list-item>
          <text:p text:style-name="P302"><text:span text:style-name="T303">申請前一年度</text:span><text:span text:style-name="T304">開設全英語授課課程</text:span><text:span text:style-name="T305">，</text:span><text:span text:style-name="T306">經審議認定</text:span><text:span text:style-name="T307">，</text:span><text:span text:style-name="T308">核</text:span><text:span text:style-name="T309">予</text:span><text:span text:style-name="T310">0.5</text:span><text:span text:style-name="T311">個</text:span><text:span text:style-name="T312">基數。</text:span></text:p>
        </text:list-item>
      </text:list>
      <text:list text:style-name="LFO13" text:continue-numbering="true">
        <text:list-item>
          <text:p text:style-name="P313"><text:span text:style-name="T314">0.5 units</text:span><text:span text:style-name="T315">: offering EMI courses in the<text:s/></text:span><text:span text:style-name="T316">academic</text:span><text:span text:style-name="T317"><text:s/>year</text:span><text:span text:style-name="T318"><text:s/>preceding the application,</text:span><text:span text:style-name="T319"><text:s/>upon<text:s/></text:span><text:span text:style-name="T320">deliberation</text:span><text:span text:style-name="T321">.</text:span></text:p>
        </text:list-item>
      </text:list>
      <text:list text:style-name="LFO3" text:continue-numbering="true">
        <text:list-item>
          <text:p text:style-name="P322"><text:span text:style-name="T323">現職期間</text:span><text:span text:style-name="T324">國際合作參與或規劃</text:span><text:span text:style-name="T325">，經審議認定，核</text:span><text:span text:style-name="T326">予</text:span><text:span text:style-name="T327">0.5</text:span><text:span text:style-name="T328">個</text:span><text:span text:style-name="T329">基數。</text:span></text:p>
        </text:list-item>
      </text:list>
      <text:list text:style-name="LFO13" text:continue-numbering="true">
        <text:list-item>
          <text:p text:style-name="P330"><text:span text:style-name="T331">0.5 units</text:span><text:span text:style-name="T332">:<text:s/></text:span><text:span text:style-name="T333">participating in or planning international collaboration</text:span><text:span text:style-name="T334"><text:s/></text:span><text:span text:style-name="T335">while<text:s/></text:span><text:soft-page-break/><text:span text:style-name="T336">serving at the University</text:span><text:span text:style-name="T337">,<text:s/></text:span><text:span text:style-name="T338">upon<text:s/></text:span><text:span text:style-name="T339">deliberation</text:span><text:span text:style-name="T340">.</text:span></text:p>
        </text:list-item>
      </text:list>
      <text:list text:style-name="LFO1" text:continue-numbering="true">
        <text:list-item>
          <text:p text:style-name="P341">第二至第三年獎勵案發表之論文，申請人須為第一作者或通訊作者，且以本校為第一單位之名義發表者為限。論文採認之爭議由院學術審議委員會認定之。</text:p>
        </text:list-item>
      </text:list>
      <text:list text:style-name="LFO10" text:continue-numbering="true">
        <text:list-item>
          <text:p text:style-name="P342"><text:span text:style-name="T343">For<text:s/></text:span><text:span text:style-name="T344">awards in<text:s/></text:span><text:span text:style-name="T345">the second and third</text:span><text:span text:style-name="T346"><text:s/></text:span><text:span text:style-name="T347">year</text:span><text:span text:style-name="T348">s</text:span><text:span text:style-name="T349">, applicant</text:span><text:span text:style-name="T350">s</text:span><text:span text:style-name="T351"><text:s/></text:span><text:span text:style-name="T352">shall be</text:span><text:span text:style-name="T353"><text:s/>the first or corresponding author<text:s/></text:span><text:span text:style-name="T354">of the paper<text:s/></text:span><text:span text:style-name="T355">with the University as the first affiliation.<text:s/></text:span><text:span text:style-name="T356">Any disputes regarding the recognition of a paper shall be determined by the</text:span><text:span text:style-name="T357"><text:s/>College</text:span><text:span text:style-name="T358"><text:s/>Academic Review Committee.</text:span></text:p>
        </text:list-item>
      </text:list>
      <text:list text:style-name="LFO9" text:continue-numbering="true">
        <text:list-item>
          <text:p text:style-name="P359"><text:span text:style-name="T360">申請教師需檢據近三年</text:span><text:span text:style-name="T361">學術倫理及</text:span><text:span text:style-name="T362">校園性別事件防治研習課程證明</text:span><text:span text:style-name="T363">，惟新進教師第一年得免檢具講習證明。</text:span></text:p>
        </text:list-item>
      </text:list>
      <text:list text:style-name="LFO10" text:continue-numbering="true">
        <text:list-item>
          <text:p text:style-name="P364">Applicants<text:s/>shall<text:s/>provide<text:s/>proof<text:s/>of participation<text:s/>in<text:s/>training courses<text:s/>on<text:s/>research<text:s/>ethics and<text:s/>the<text:s/>prevention of<text:s/>gender-related<text:s/>incidents on<text:s/>campus<text:s/>completed within the past three years. However, new faculty members<text:s/>in their first year of appointment<text:s/>are exempt from<text:s/>submitting<text:s/>such<text:s/>proof.</text:p>
        </text:list-item>
      </text:list>
      <text:list text:style-name="LFO9" text:continue-numbering="true">
        <text:list-item>
          <text:p text:style-name="P365">本原則未盡事宜，悉依校相關規定辦理或交由院學術審議委員會議決。</text:p>
        </text:list-item>
      </text:list>
      <text:list text:style-name="LFO10" text:continue-numbering="true">
        <text:list-item>
          <text:p text:style-name="P366"><text:span text:style-name="T367">Matters not covered in these principles shall be handled in accordance with the University’s relevant regulations or shall be resolved by the<text:s/></text:span><text:span text:style-name="T368">College Academic Review Committee</text:span><text:span text:style-name="T369">.</text:span></text:p>
        </text:list-item>
      </text:list>
      <text:list text:style-name="LFO9" text:continue-numbering="true">
        <text:list-item>
          <text:p text:style-name="P370"><text:span text:style-name="T371">本</text:span><text:span text:style-name="T372">原則</text:span><text:span text:style-name="T373">經本</text:span><text:span text:style-name="T374">院</text:span><text:span text:style-name="T375">主管會議</text:span><text:span text:style-name="T376">通過後施行，</text:span><text:span text:style-name="T377">並送本院學術審議</text:span><text:span text:style-name="T378">委員</text:span><text:span text:style-name="T379">會備</text:span><text:span text:style-name="T380">查</text:span><text:span text:style-name="T381">，</text:span><text:span text:style-name="T382">修正時</text:span><text:span text:style-name="T383">亦同</text:span><text:span text:style-name="T384">。</text:span></text:p>
        </text:list-item>
      </text:list>
      <text:list text:style-name="LFO10" text:continue-numbering="true">
        <text:list-item>
          <text:p text:style-name="P385">These principles are approved by the<text:s/>College Management Meeting<text:s/>and<text:s/>are<text:s/>submitted to the<text:s/>College Academic Review Committee<text:s/>for<text:s/>reference<text:s/>before implementation. Amendments to these principles shall follow the same procedure.</text:p>
        </text:list-item>
      </text:list>
      <text:p text:style-name="P386"/>
      <text:soft-page-break/>
      <text:p text:style-name="P387"><text:span text:style-name="T388">國立中山大學醫學院「新進教師奬勵」申請表</text:span><text:span text:style-name="T389"><text:line-break/></text:span><text:span text:style-name="T390">A</text:span><text:span text:style-name="T391">pplication form for the Emerging Faculty Award in<text:s/></text:span><text:span text:style-name="T392"><text:line-break/></text:span><text:span text:style-name="T393">the College of<text:s/></text:span><text:span text:style-name="T394">Medicine</text:span></text:p>
      <text:list text:style-name="LFO5" text:continue-numbering="true">
        <text:list-item>
          <text:p text:style-name="P395">基本資料</text:p>
        </text:list-item>
      </text:list>
      <text:list text:style-name="LFO14" text:continue-numbering="true">
        <text:list-item>
          <text:p text:style-name="P396">Basic Information</text:p>
        </text:list-item>
      </text:list>
      <text:p text:style-name="P397"><text:span text:style-name="T398">申請人</text:span><text:span text:style-name="T399">/</text:span><text:span text:style-name="T400">Name of<text:s/></text:span><text:span text:style-name="T401">A</text:span><text:span text:style-name="T402">pplicant</text:span><text:span text:style-name="T403">：</text:span><text:span text:style-name="T404"><text:s/></text:span><text:span text:style-name="T405"><text:s text:c="28"/></text:span><text:span text:style-name="T406"><text:line-break/></text:span><text:span text:style-name="T407">所屬系所</text:span><text:span text:style-name="T408">/A</text:span><text:span text:style-name="T409">ffiliated<text:s/></text:span><text:span text:style-name="T410">D</text:span><text:span text:style-name="T411">epartment/Institute</text:span><text:span text:style-name="T412">：</text:span><text:span text:style-name="T413"><text:s/></text:span><text:span text:style-name="T414"><text:s text:c="28"/></text:span><text:span text:style-name="T415"><text:line-break/></text:span><text:span text:style-name="T416">職稱</text:span><text:span text:style-name="T417">/P</text:span><text:span text:style-name="T418">rofessional<text:s/></text:span><text:span text:style-name="T419">T</text:span><text:span text:style-name="T420">itle</text:span><text:span text:style-name="T421">：</text:span><text:span text:style-name="T422"><text:s/></text:span><text:span text:style-name="T423"><text:s text:c="28"/></text:span><text:span text:style-name="T424"><text:line-break/></text:span><text:span text:style-name="T425">學門領域</text:span><text:span text:style-name="T426">/P</text:span><text:span text:style-name="T427">rofessional<text:s/></text:span><text:span text:style-name="T428">F</text:span><text:span text:style-name="T429">ield</text:span><text:span text:style-name="T430">：</text:span><text:span text:style-name="T431"><text:s/></text:span><text:span text:style-name="T432"><text:s text:c="28"/></text:span><text:span text:style-name="T433"><text:line-break/></text:span><text:span text:style-name="T434">到校任職日期</text:span><text:span text:style-name="T435">/S</text:span><text:span text:style-name="T436">tart<text:s/></text:span><text:span text:style-name="T437">D</text:span><text:span text:style-name="T438">ate of<text:s/></text:span><text:span text:style-name="T439">E</text:span><text:span text:style-name="T440">mployment</text:span><text:span text:style-name="T441">：</text:span><text:span text:style-name="T442"><text:s/></text:span><text:span text:style-name="T443"><text:s text:c="28"/></text:span><text:span text:style-name="T444"><text:s/></text:span></text:p>
      <text:list text:style-name="LFO5" text:continue-numbering="true">
        <text:list-item>
          <text:p text:style-name="P445">個人填寫部份</text:p>
        </text:list-item>
      </text:list>
      <text:list text:style-name="LFO14" text:continue-numbering="true">
        <text:list-item>
          <text:p text:style-name="P446">Requirement Checklists</text:p>
        </text:list-item>
      </text:list>
      <text:p text:style-name="P447">(請附上完整著作目錄，重要論著抽印本，及其他相關之證明文件)<text:line-break/>(Please attach a complete list of publications, copies of important publications, and other relevant documentation.)</text:p>
      <text:p text:style-name="P448">□<text:s/>申請第一年獎勵及增核，請勾選及檢附相關資料：<text:line-break/>□<text:s/>Please check the appropriate box and attach supporting documentation<text:s/><text:line-break/>　for merit pay<text:s/>and additional<text:s/>units in the first year of employment:<text:s text:c="2"/></text:p>
      <text:p text:style-name="P449"><text:span text:style-name="T450">□</text:span><text:span text:style-name="T451"><text:s/></text:span><text:span text:style-name="T452">依規定時限申請國科會專題研究計畫</text:span><text:span text:style-name="T453">，申請日期</text:span><text:span text:style-name="T454"><text:s text:c="8"/></text:span><text:span text:style-name="T455">年</text:span><text:span text:style-name="T456"><text:s text:c="6"/></text:span><text:span text:style-name="T457">月</text:span><text:span text:style-name="T458"><text:s text:c="7"/></text:span><text:span text:style-name="T459">日</text:span><text:span text:style-name="T460"><text:line-break/></text:span><text:span text:style-name="T461">□</text:span><text:span text:style-name="T462"><text:s/></text:span><text:span text:style-name="T463">Applying for a</text:span><text:span text:style-name="T464">n</text:span><text:span text:style-name="T465"><text:s/>NSTC research project<text:s/></text:span><text:span text:style-name="T466">within the prescribed deadline.</text:span><text:span text:style-name="T467"><text:line-break/></text:span><text:span text:style-name="T468">□</text:span><text:span text:style-name="T469"><text:s/></text:span><text:span text:style-name="T470">Application date: <text:s text:c="7"/></text:span><text:span text:style-name="T471"><text:s text:c="2"/></text:span><text:span text:style-name="T472">(year) <text:s text:c="5"/></text:span><text:span text:style-name="T473"><text:s/></text:span><text:span text:style-name="T474"><text:s/></text:span><text:span text:style-name="T475">(month) <text:s text:c="6"/>(day)</text:span></text:p>
      <text:p text:style-name="P476">□<text:s/>已獲主持國科會專題研究計畫<text:line-break/>□<text:s/><text:s/>Approved as<text:s/>the Principal Investigator<text:s/>of an NSTC research project</text:p>
      <text:p text:style-name="P477">□<text:s/>最近5年內發表於期刊排名於該領域前25%至少1篇論文<text:line-break/>□<text:s/>Publishing at least 1 paper in a journal ranked in the top 25% of its<text:s/><text:line-break/>　<text:s/>respective field within the past 5 years</text:p>
      <text:p text:style-name="P478">□<text:s/>最近5年內發表於期刊排名於該領域前25%至少3篇論文<text:bookmark-start text:name="_Hlk229736452"/><text:line-break/>□<text:s/>Publishing at least<text:s/>3<text:s/>papers<text:s/>in<text:s/>journals<text:s/>ranked in the top 25% of<text:s/>their<text:s/><text:line-break/>　<text:s/>respective field within the past 5 years<text:bookmark-end text:name="_Hlk229736452"/></text:p>
      <text:soft-page-break/>
      <text:p text:style-name="P479">□<text:s/>最近5年內發表於期刊排名於該領域前10%至少1篇論文<text:line-break/>□<text:s/>Publishing at least 1 paper in a journal ranked in the top 10% of its<text:s/><text:line-break/>　<text:s/>respective field within the past 5 years</text:p>
      <text:p text:style-name="P480">□<text:s/>開設全英語授課課程<text:s/><text:line-break/>□<text:s/>Offering<text:s/>EMI course</text:p>
      <text:p text:style-name="P481">□<text:s/>國際合作參與或規劃<text:line-break/>□<text:s/>Participating in or planning<text:s/>for<text:s/>international collaboration</text:p>
      <text:p text:style-name="P482">□<text:s/>校園性別事件防治研習課程證明<text:line-break/>□<text:s/>Participating in training courses in the prevention of gender-related <text:s text:c="5"/>incidents on campus<text:s/></text:p>
      <text:p text:style-name="P483">□<text:s/>申請第二年/第三年獎勵，請勾選及檢附相關資料：<text:line-break/>□<text:s/>Please check the appropriate box and attach supporting documentation<text:s/><text:line-break/>　for merit pay in the second year and the third year of employment:</text:p>
      <text:p text:style-name="P484">□<text:s/>目前主持國科會專題研究計畫之核定清單<text:line-break/>□<text:s/>Currently<text:s/>being<text:s/>the principal investigator of a NSTC research project<text:s/><text:line-break/>　<text:s/>(approval list of NSTC research projects<text:s/>attached)</text:p>
      <text:p text:style-name="P485">□<text:s/>現職期間獲校外研究相關獎項或特殊成就<text:line-break/>□<text:s/>Receiving an external research-related award or being recognized for<text:s/><text:line-break/>　<text:s/>relevant achievements,<text:s/>while serving at the University</text:p>
      <text:p text:style-name="P486"><text:span text:style-name="T487">□</text:span><text:span text:style-name="T488"><text:s/></text:span><text:span text:style-name="T489">現職期間以本校為第一單位之名義發表論文，且為第一或通訊作者</text:span><text:line-break/><text:span text:style-name="T490">□</text:span><text:span text:style-name="T491"><text:s/>P</text:span><text:span text:style-name="T492">ublish</text:span><text:span text:style-name="T493">ing</text:span><text:span text:style-name="T494"><text:s/></text:span><text:span text:style-name="T495">papers</text:span><text:span text:style-name="T496"><text:s/>as the first or corresponding author with the<text:s/></text:span><text:span text:style-name="T497">University as</text:span><text:span text:style-name="T498"><text:s/>the first affiliation, while serving at the University</text:span></text:p>
      <text:p text:style-name="P499">□<text:s/>上述論文發表期刊排名於該領域前25%<text:line-break/>□<text:s text:c="2"/>Having the aforementioned papers published in journals<text:s/>ranked in the<text:s/>top 25% of<text:s/>their<text:s/>respective field.</text:p>
      <text:p text:style-name="P500">□<text:s/>上述論文發表期刊排名於該領域前10%<text:line-break/>□<text:s/>Having the aforementioned papers published in journals<text:s/>ranked in the top 10% of<text:s/>their<text:s/>respective field.</text:p>
      <text:p text:style-name="P501">□<text:s/>開設全英語授課課程<text:line-break/>□<text:s/>Offering EMI courses</text:p>
      <text:soft-page-break/>
      <text:p text:style-name="P502">□<text:s/>國際合作參與或規劃<text:line-break/>□<text:s/>Participating in or planning<text:s/>for<text:s/>international collaborations</text:p>
      <text:p text:style-name="P503">□<text:s/>校園性別事件防治研習課程證明<text:line-break/>□<text:s/>Participating in<text:s/>training courses in<text:s/>the prevention of gender-related <text:s text:c="5"/>incidents on campus<text:s/></text:p>
      <text:list text:style-name="LFO5" text:continue-numbering="true">
        <text:list-item>
          <text:p text:style-name="P504"><text:span text:style-name="T505">是</text:span><text:span text:style-name="T506">否申請本校租屋津貼補助：</text:span><text:span text:style-name="T507">□</text:span><text:span text:style-name="T508">是</text:span><text:span text:style-name="T509"><text:s text:c="4"/></text:span><text:span text:style-name="T510">□</text:span><text:span text:style-name="T511">否</text:span><text:span text:style-name="T512"><text:s text:c="3"/></text:span><text:span text:style-name="T513">□</text:span><text:span text:style-name="T514">非國內第一次任職專任教師</text:span></text:p>
        </text:list-item>
      </text:list>
      <text:list text:style-name="LFO14" text:continue-numbering="true">
        <text:list-item>
          <text:p text:style-name="P515"><text:span text:style-name="T516">Applying for the University’s<text:s/></text:span><text:span text:style-name="T517">housing s</text:span><text:span text:style-name="T518">ubsidy:<text:s/></text:span><text:span text:style-name="T519">□</text:span><text:span text:style-name="T520"><text:s/>Yes<text:s/></text:span><text:span text:style-name="T521"><text:s/></text:span><text:span text:style-name="T522">□</text:span><text:span text:style-name="T523"><text:s/>No</text:span><text:span text:style-name="T524"><text:s/></text:span><text:span text:style-name="T525">□</text:span><text:span text:style-name="T526"><text:s/></text:span><text:span text:style-name="T527">Not serving as a full-time faculty member in Taiwan for the first time</text:span><text:span text:style-name="T528"><text:s/></text:span></text:p>
        </text:list-item>
      </text:list>
      <text:p text:style-name="P529"/>
      <text:p text:style-name="P530">申請人簽章<text:s/><text:s text:c="3"/><text:tab/><text:tab/><text:tab/><text:tab/><text:tab/><text:tab/><text:tab/><text:s/>日期</text:p>
      <text:p text:style-name="P531"><text:span text:style-name="T532">Signature<text:s/></text:span><text:span text:style-name="T533">Applicant</text:span><text:span text:style-name="T534">:</text:span><text:span text:style-name="T535">　　　　　　　　</text:span><text:span text:style-name="T536"><text:s text:c="3"/></text:span><text:span text:style-name="T537">Date</text:span><text:span text:style-name="T538">:</text:span><text:span text:style-name="T539">____________</text:span><text:span text:style-name="T540"><text:s text:c="11"/></text:span><text:span text:style-name="T541"><text:s text:c="25"/></text:span><text:span text:style-name="T542"><text:s/></text:span><text:span text:style-name="T543"><text:s/></text:span><text:span text:style-name="T544"><text:s text:c="3"/></text:span><text:span text:style-name="T545"><text:s text:c="2"/></text:span><text:span text:style-name="T546">　　　　　　　　　　</text:span><text:span text:style-name="T547"><text:line-break/></text:span><text:span text:style-name="T548">系所主管簽章</text:span><text:span text:style-name="T549"><text:s/></text:span><text:span text:style-name="T550"><text:s text:c="43"/></text:span><text:span text:style-name="T551">日期</text:span><text:span text:style-name="T552"><text:s text:c="11"/></text:span><text:span text:style-name="T553"><text:line-break/></text:span><text:span text:style-name="T554">S</text:span><text:span text:style-name="T555">ignature</text:span><text:span text:style-name="T556"><text:s/>of Chair</text:span><text:span text:style-name="T557">:</text:span><text:span text:style-name="T558">_</text:span><text:span text:style-name="T559">________________</text:span><text:span text:style-name="T560"><text:tab/><text:s text:c="2"/>Date:____________</text:span><text:span text:style-name="T561">　　　　　　　</text:span><text:span text:style-name="T562"><text:s text:c="34"/></text:span><text:span text:style-name="T563"><text:s/></text:span><text:span text:style-name="T564"><text:s/></text:span><text:span text:style-name="T565"><text:s text:c="3"/></text:span></text:p>
      <text:soft-page-break/>
      <text:p text:style-name="P566"><text:span text:style-name="T567">新進教師成果表</text:span><text:span text:style-name="T568"><text:line-break/></text:span><text:span text:style-name="T569">Achievement Record Form for New Faculty</text:span></text:p>
      <text:p text:style-name="P570"><text:span text:style-name="T571">姓名</text:span><text:span text:style-name="T572">Na</text:span><text:span text:style-name="T573">me</text:span><text:span text:style-name="T574">：</text:span><text:span text:style-name="T575">＿＿＿＿＿</text:span><text:span text:style-name="T576">＿＿＿＿＿</text:span><text:span text:style-name="T577"><text:s text:c="7"/></text:span><text:span text:style-name="T578">職稱</text:span><text:span text:style-name="T579">P</text:span><text:span text:style-name="T580">rofessional title</text:span><text:span text:style-name="T581">：</text:span><text:span text:style-name="T582">_</text:span><text:span text:style-name="T583">__</text:span><text:span text:style-name="T584">＿＿＿＿＿</text:span><text:span text:style-name="T585"><text:s text:c="8"/></text:span><text:span text:style-name="T586"><text:s text:c="14"/></text:span><text:span text:style-name="T587">所屬系所</text:span><text:span text:style-name="T588">Department/Institute</text:span><text:span text:style-name="T589">：</text:span><text:span text:style-name="T590">＿＿＿＿＿</text:span><text:span text:style-name="T591"><text:tab/></text:span><text:span text:style-name="T592"><text:s text:c="30"/></text:span><text:span text:style-name="T593"><text:s text:c="10"/></text:span></text:p>
      <text:list text:style-name="LFO22" text:continue-numbering="true">
        <text:list-item>
          <text:p text:style-name="P594">研究績效</text:p>
        </text:list-item>
      </text:list>
      <text:list text:style-name="LFO15" text:continue-numbering="true">
        <text:list-item>
          <text:p text:style-name="P595">Research performance</text:p>
        </text:list-item>
      </text:list>
      <text:list text:style-name="LFO8" text:continue-numbering="true">
        <text:list-item>
          <text:p text:style-name="P596">已刊登或已被接受之論文及專書專章發表(請依文獻類別、年度排序)。</text:p>
        </text:list-item>
      </text:list>
      <text:list text:style-name="LFO16" text:continue-numbering="true">
        <text:list-item>
          <text:p text:style-name="P597">List of published or accepted papers, academic books,<text:s/>and book chapters (Please arrange them by category and year of the<text:s/>publications).</text:p>
        </text:list-item>
      </text:list>
      <table:table table:style-name="Table598">
        <table:table-columns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</table:table-columns>
        <table:table-row table:style-name="TableRow605">
          <table:table-cell table:style-name="TableCell606" table:number-columns-spanned="6">
            <text:p text:style-name="P607">文獻類別：SCI、SSCI、AHCI、THCI Core、TSSCI、會議論文、專書、專章<text:line-break/>Publication<text:s/>Category: SCI,<text:s/>SSCI,<text:s/>AHCI,<text:s/>THCI Core,<text:s/>TSSCI,<text:s/>Conference<text:s/>Paper,<text:s/>Academic Book,<text:s/>Book Chap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8">
          <table:table-cell table:style-name="TableCell609">
            <text:p text:style-name="P610">項次<text:line-break/>Items</text:p>
          </table:table-cell>
          <table:table-cell table:style-name="TableCell611">
            <text:p text:style-name="P612">文獻<text:line-break/>類別<text:line-break/>Category</text:p>
          </table:table-cell>
          <table:table-cell table:style-name="TableCell613">
            <text:p text:style-name="P614"><text:span text:style-name="T615">論文完整目錄（作者、篇名、期刊名、卷期、出版年、</text:span><text:span text:style-name="T616">IF</text:span><text:span text:style-name="T617">、期刊排名），</text:span><text:span text:style-name="T618">另已被接受之論文請特別註明並檢附證明。</text:span><text:span text:style-name="T619"><text:line-break/></text:span><text:span text:style-name="T620">Complete List of Publications (authors, title, journal name, volume/issue, year, IF, and ranking).<text:s/></text:span><text:span text:style-name="T621">For accepted papers, please clearly indicate and attach supporting documentation</text:span></text:p>
          </table:table-cell>
          <table:table-cell table:style-name="TableCell622">
            <text:p text:style-name="P623">是否以中山大學名義發表<text:line-break/>With</text:p>
            <text:p text:style-name="P624">NSYSU as<text:s/>the Affiliation (Yes/No)</text:p>
          </table:table-cell>
          <table:table-cell table:style-name="TableCell625">
            <text:p text:style-name="P626">作者排序(請填寫第一、通訊、其他)<text:line-break/>Authorship<text:s text:c="2"/>(First/<text:s/>Corresponding/<text:s/>Others)</text:p>
          </table:table-cell>
          <table:table-cell table:style-name="TableCell627">
            <text:p text:style-name="P628">期刊<text:line-break/>排名%<text:line-break/>Journal<text:s/>Ranking</text:p>
          </table:table-cell>
        </table:table-row>
        <table:table-row table:style-name="TableRow629">
          <table:table-cell table:style-name="TableCell630">
            <text:p text:style-name="P631">1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>2</text:p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  <table:table-row table:style-name="TableRow655">
          <table:table-cell table:style-name="TableCell656">
            <text:p text:style-name="P657">3</text:p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>4</text:p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</table:table-row>
        <table:table-row table:style-name="TableRow681">
          <table:table-cell table:style-name="TableCell682">
            <text:p text:style-name="P683">5</text:p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>
            <text:p text:style-name="P696">…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以下請自行增列<text:line-break/>Please<text:s/>add<text:s/>rows<text:s/>as needed.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</table:table>
      <text:soft-page-break/>
      <text:p text:style-name="P707">備註：<text:line-break/>Note:</text:p>
      <text:list text:style-name="LFO6" text:continue-numbering="true">
        <text:list-item>
          <text:p text:style-name="P708">第一年獎勵之論文採計，以開放申請日期往前推算，例如111年8月1日開放申請，則以111年8月1日往前推算最近5年內。</text:p>
        </text:list-item>
      </text:list>
      <text:list text:style-name="LFO17" text:continue-numbering="true">
        <text:list-item>
          <text:p text:style-name="P709">For<text:s/>the award in<text:s/>the first<text:s/>year,<text:s/>the<text:s/>papers<text:s/>shall be published within the past five years of the<text:s/>application<text:s/>opening date<text:s/>(e.g. August 1, 2022.)</text:p>
        </text:list-item>
      </text:list>
      <text:list text:style-name="LFO6" text:continue-numbering="true">
        <text:list-item>
          <text:p text:style-name="P710">第二至第三年獎勵案發表之論文，申請人須為第一作者或通訊作者，且以本校為第一單位之名義發表者為限。</text:p>
        </text:list-item>
      </text:list>
      <text:list text:style-name="LFO17" text:continue-numbering="true">
        <text:list-item>
          <text:p text:style-name="P711"><text:span text:style-name="T712">For awards in the second and third years, applicants shall be the first or corresponding author of the paper with the University as the first<text:s/></text:span><text:span text:style-name="T713">affiliation</text:span><text:span text:style-name="T714">.</text:span></text:p>
        </text:list-item>
      </text:list>
      <text:list text:style-name="LFO6" text:continue-numbering="true">
        <text:list-item>
          <text:p text:style-name="P715"><text:span text:style-name="T716">申請人請自附期刊所屬領域及該領域期刊數</text:span><text:span text:style-name="T717">，期刊排名採</text:span><text:span text:style-name="T718">最新公布</text:span><text:span text:style-name="T719">impact factor</text:span><text:span text:style-name="T720">之排名為依據，且排名百分比採小數點無條件進位法計算，例如</text:span><text:span text:style-name="T721">20.3%</text:span><text:span text:style-name="T722">或</text:span><text:span text:style-name="T723">20.8%</text:span><text:span text:style-name="T724">，均為</text:span><text:span text:style-name="T725">21%</text:span><text:span text:style-name="T726">，以此類推。</text:span></text:p>
        </text:list-item>
      </text:list>
      <text:list text:style-name="LFO17" text:continue-numbering="true">
        <text:list-item>
          <text:p text:style-name="P727"><text:span text:style-name="T728">Applicants<text:s/></text:span><text:span text:style-name="T729">shall<text:s/></text:span><text:span text:style-name="T730">provide</text:span><text:span text:style-name="T731"><text:s/></text:span><text:span text:style-name="T732">the subject<text:s/></text:span><text:span text:style-name="T733">field<text:s/></text:span><text:span text:style-name="T734">of the journal and the total number of journals<text:s/></text:span><text:span text:style-name="T735">in that field</text:span><text:span text:style-name="T736">.<text:s/></text:span><text:span text:style-name="T737">the journal ranking shall refer to the<text:s/></text:span><text:span text:style-name="T738">latest Impact Factor</text:span><text:span text:style-name="T739"><text:s/>ranking, with any decimals rounded up to the nearest whole number (e.g., 20.3% and 20.8% rounded up to 21%).</text:span></text:p>
        </text:list-item>
      </text:list>
      <text:list text:style-name="LFO8" text:continue-numbering="true">
        <text:list-item>
          <text:p text:style-name="P740"><text:span text:style-name="T741">主持</text:span><text:span text:style-name="T742">國科會</text:span><text:span text:style-name="T743">專題研究計畫名稱、金額、執行期間詳如下：</text:span><text:span text:style-name="T744">(</text:span><text:span text:style-name="T745">依核定清單為準</text:span><text:span text:style-name="T746">，請檢附核定清單</text:span><text:span text:style-name="T747">)</text:span></text:p>
        </text:list-item>
      </text:list>
      <text:list text:style-name="LFO16" text:continue-numbering="true">
        <text:list-item>
          <text:p text:style-name="P748">Details of being the principal investigator of NSTC research projects, including project title, funding amount, and duration, are listed as follows (The official approval list(s) shall prevail; please attach copies.):</text:p>
        </text:list-item>
      </text:list>
      <text:p text:style-name="P749">1、<text:line-break/>2、</text:p>
      <text:p text:style-name="P750">…</text:p>
      <text:list text:style-name="LFO8" text:continue-numbering="true">
        <text:list-item>
          <text:p text:style-name="P751">特殊成就說明：(例如：特殊著作、榮譽/獲獎、專利、產學合作、其他非國科會計畫等，請註明年度)</text:p>
        </text:list-item>
      </text:list>
      <text:list text:style-name="LFO16" text:continue-numbering="true">
        <text:list-item>
          <text:p text:style-name="P752">Description of special achievements (e.g., outstanding publications, honors/awards, patents, industry–academia collaborations, other non-NSTC projects; please indicate the year for each item).</text:p>
        </text:list-item>
      </text:list>
      <text:soft-page-break/>
      <text:p text:style-name="P753">1、<text:line-break/>2、</text:p>
      <text:p text:style-name="P754">…</text:p>
      <text:list text:style-name="LFO8" text:continue-numbering="true">
        <text:list-item>
          <text:p text:style-name="P755">開設全英語授課課程情形：(開設學年學期、課程名稱、學分數、必/選修情形等)</text:p>
        </text:list-item>
      </text:list>
      <text:list text:style-name="LFO16" text:continue-numbering="true">
        <text:list-item>
          <text:p text:style-name="P756">Overview of EMI Courses<text:s/>Offered: (including<text:s/>academic year and semester<text:s/>offered, course title, number of credits, and compulsory/elective status).</text:p>
        </text:list-item>
      </text:list>
      <text:list text:style-name="LFO8" text:continue-numbering="true">
        <text:list-item>
          <text:p text:style-name="P757">國際合作參與或規劃說明：</text:p>
        </text:list-item>
      </text:list>
      <text:list text:style-name="LFO16" text:continue-numbering="true">
        <text:list-item>
          <text:p text:style-name="P758">Description of<text:s/>Participation<text:s/>in<text:s/>or Plans for<text:s/>International Collaboration:<text:s/></text:p>
        </text:list-item>
      </text:list>
      <text:p text:style-name="P759">1、<text:line-break/>2、</text:p>
      <text:p text:style-name="P760">…</text:p>
      <text:list text:style-name="LFO22" text:continue-numbering="true">
        <text:list-item>
          <text:p text:style-name="P761">□<text:s/><text:s text:c="2"/>近三年內已參加學術倫理課程講習(請附證明)</text:p>
        </text:list-item>
      </text:list>
      <text:list text:style-name="LFO15" text:continue-numbering="true">
        <text:list-item>
          <text:p text:style-name="P762">□<text:s/><text:s text:c="3"/>Academic ethics<text:s/>courses attended in the past three years (please attach<text:s/><text:s text:c="3"/></text:p>
        </text:list-item>
      </text:list>
      <text:p text:style-name="P763">supporting documents).</text:p>
      <text:p text:style-name="P764">□<text:s/>近三年內已參加校園性別事件防治研習課程(請附證明)<text:line-break/>□<text:s/><text:s text:c="2"/>Training course on the prevention of gender-related incidents on<text:s/><text:s text:c="8"/></text:p>
      <text:p text:style-name="P765">campus attended in<text:s/>the past three years (Please attach<text:s/>supporting documents)</text:p>
      <text:p text:style-name="P766">□<text:s/>新進教師到校第一年申請可免具講習或研習課程證明<text:line-break/>□<text:s/><text:s text:c="2"/>New faculty<text:s/>in their first year of service<text:s/>may be exempted<text:s/>from<text:s/></text:p>
      <text:p text:style-name="P767">submitting<text:s/>proof of participation in training courses.</text:p>
      <text:p text:style-name="P768"><text:span text:style-name="T769">依</text:span><text:span text:style-name="T770">「國立中山大學教師學術倫理實施方案」申請人應檢具近三年內參加學術倫理課程講習證明；惟新進教師到校第一年申請可免具講習證明。</text:span></text:p>
      <text:p text:style-name="P771"><text:span text:style-name="T772">In accordance with the<text:s/></text:span><text:span text:style-name="T773">Implementation Plan for Faculty Academic Ethics</text:span><text:span text:style-name="T774">, applicants shall provide proof of participation in academic ethics training courses in the past three years;<text:s/></text:span><text:span text:style-name="T775">h</text:span><text:span text:style-name="T776">owever, n</text:span><text:span text:style-name="T777">e</text:span><text:span text:style-name="T778">w faculty members in their first year of service may be exempted from submitting such proof.</text:span></text:p>
      <text:list text:style-name="LFO22" text:continue-numbering="true">
        <text:list-item>
          <text:p text:style-name="P779">資料檢視(請勾選)</text:p>
        </text:list-item>
      </text:list>
      <text:list text:style-name="LFO15" text:continue-numbering="true">
        <text:list-item>
          <text:p text:style-name="P780">Document Checklist (Please check)</text:p>
        </text:list-item>
      </text:list>
      <text:soft-page-break/>
      <text:p text:style-name="P781"><text:span text:style-name="T782">□</text:span><text:span text:style-name="T783"><text:s/></text:span><text:span text:style-name="T784">論文、會議論文、專書、專章等發表欄位是否均已填寫</text:span><text:span text:style-name="T785"><text:line-break/></text:span><text:span text:style-name="T786">□</text:span><text:span text:style-name="T787"><text:s/>All fields of publication (journal articles, conference papers, academic <text:s text:c="2"/>books, and book chapters) have been completed.</text:span></text:p>
      <text:p text:style-name="P788"><text:span text:style-name="T789">□</text:span><text:span text:style-name="T790"><text:s/></text:span><text:span text:style-name="T791">已被接受之論文是否特別註明</text:span><text:span text:style-name="T792">並檢附證明</text:span><text:span text:style-name="T793"><text:line-break/></text:span><text:span text:style-name="T794">□</text:span><text:span text:style-name="T795"><text:s/>Accepted papers have been clearly indicated with<text:s/></text:span><text:span text:style-name="T796">supporting documents<text:s/></text:span><text:span text:style-name="T797"><text:s/></text:span><text:span text:style-name="T798"><text:s text:c="3"/></text:span><text:span text:style-name="T799">attached</text:span><text:span text:style-name="T800">.</text:span></text:p>
      <text:p text:style-name="P801"><text:span text:style-name="T802">□</text:span><text:span text:style-name="T803"><text:s/></text:span><text:span text:style-name="T804">主持</text:span><text:span text:style-name="T805">國科會</text:span><text:span text:style-name="T806">專題研究計畫是否檢附核定清單</text:span><text:span text:style-name="T807"><text:line-break/></text:span><text:span text:style-name="T808">□</text:span><text:span text:style-name="T809"><text:s/>Approval list for being the principal investigator</text:span><text:span text:style-name="T810"><text:s/></text:span><text:span text:style-name="T811">of NSTC research projects has been attached.</text:span></text:p>
      <text:p text:style-name="P812"><text:span text:style-name="T813">□</text:span><text:span text:style-name="T814"><text:s/></text:span><text:span text:style-name="T815">英語授課說明</text:span><text:span text:style-name="T816"><text:line-break/></text:span><text:span text:style-name="T817">□</text:span><text:span text:style-name="T818"><text:s/></text:span><text:span text:style-name="T819">Description</text:span><text:span text:style-name="T820">s</text:span><text:span text:style-name="T821"><text:s/>of EMI</text:span><text:span text:style-name="T822"><text:s/>courses offered</text:span><text:span text:style-name="T823">.</text:span></text:p>
      <text:p text:style-name="P824"><text:span text:style-name="T825">□</text:span><text:span text:style-name="T826"><text:s/></text:span><text:span text:style-name="T827">國際合作說明</text:span><text:span text:style-name="T828"><text:line-break/></text:span><text:span text:style-name="T829">□</text:span><text:span text:style-name="T830"><text:s/></text:span><text:span text:style-name="T831">Description</text:span><text:span text:style-name="T832">s</text:span><text:span text:style-name="T833"><text:s/>of<text:s/></text:span><text:span text:style-name="T834">Participation in or Plans for<text:s/></text:span><text:span text:style-name="T835">International Collaboration</text:span><text:span text:style-name="T836">s</text:span><text:span text:style-name="T837">.</text:span></text:p>
      <text:p text:style-name="P838"><text:span text:style-name="T839">□</text:span><text:span text:style-name="T840"><text:s/></text:span><text:span text:style-name="T841">特殊成就證明</text:span><text:span text:style-name="T842"><text:line-break/></text:span><text:span text:style-name="T843">□</text:span><text:span text:style-name="T844"><text:s/></text:span><text:span text:style-name="T845">Supporting documentation for<text:s/></text:span><text:span text:style-name="T846">relevant<text:s/></text:span><text:span text:style-name="T847">achievements.</text:span></text:p>
      <text:p text:style-name="P8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Times New Roman"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rvts9" style:display-name="rvts9" style:family="text">
      <style:text-properties fo:font-size="16pt" style:font-size-asian="16pt" style:font-size-complex="16pt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tru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tru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修訂" style:display-name="修訂" style:family="paragraph">
      <style:paragraph-properties style:vertical-align="auto"/>
      <style:text-properties fo:hyphenate="true"/>
    </style:style>
    <style:style style:name="項目符號" style:display-name="項目符號" style:family="paragraph" style:parent-style-name="內文" style:list-style-name="LFO19">
      <style:paragraph-properties style:contextual-spacing="tru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style style:name="WW_CharLFO1LVL2" style:family="text">
      <style:text-properties style:font-name-complex="Times New Roman"/>
    </style:style>
    <style:style style:name="WW_CharLFO2LVL1" style:family="text">
      <style:text-properties fo:font-size="14pt" style:font-size-asian="14pt" style:font-size-complex="14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fo:font-weight="normal" style:font-weight-asian="normal" style:use-window-font-color="true" fo:font-size="14pt" style:font-size-asian="14pt" style:font-size-complex="14pt"/>
    </style:style>
    <style:style style:name="WW_CharLFO3LVL1" style:family="text">
      <style:text-properties fo:font-weight="normal" style:font-weight-asian="normal" fo:font-size="14pt" style:font-size-asian="14pt" style:font-size-complex="14pt"/>
    </style:style>
    <style:style style:name="WW_CharLFO5LVL1" style:family="text">
      <style:text-properties fo:font-size="14pt" style:font-size-asian="14pt"/>
    </style:style>
    <style:style style:name="WW_CharLFO7LVL1" style:family="text">
      <style:text-properties fo:font-size="14pt" style:font-size-asian="14pt"/>
    </style:style>
    <style:style style:name="WW_CharLFO8LVL1" style:family="text">
      <style:text-properties fo:font-size="14pt" style:font-size-asian="14pt"/>
    </style:style>
    <style:style style:name="WW_CharLFO9LVL1" style:family="text">
      <style:text-properties fo:font-size="14pt" style:font-size-asian="14pt" style:font-size-complex="14pt"/>
    </style:style>
    <style:style style:name="WW_CharLFO9LVL2" style:family="text">
      <style:text-properties style:font-name-complex="Times New Roman"/>
    </style:style>
    <style:style style:name="WW_CharLFO10LVL1" style:family="text">
      <style:text-properties fo:font-size="14pt" style:font-size-asian="14pt" style:font-size-complex="12pt"/>
    </style:style>
    <style:style style:name="WW_CharLFO12LVL3" style:family="text">
      <style:text-properties fo:font-size="14pt" style:font-size-asian="14pt" style:font-size-complex="12pt"/>
    </style:style>
    <style:style style:name="WW_CharLFO13LVL1" style:family="text">
      <style:text-properties fo:font-size="14pt" style:font-size-asian="14pt" style:font-size-complex="12pt"/>
    </style:style>
    <style:style style:name="WW_CharLFO16LVL1" style:family="text">
      <style:text-properties fo:font-size="14pt" style:font-size-asian="14pt" style:font-size-complex="12pt"/>
    </style:style>
    <style:style style:name="WW_CharLFO19LVL1" style:family="text">
      <style:text-properties style:font-name="Wingdings"/>
    </style:style>
    <text:list-style style:name="LFO19">
      <text:list-level-style-bullet text:level="1" text:style-name="WW_CharLFO19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Times New Roman" style:font-name-asian="標楷體" style:font-name-complex="Times New Roman" style:use-window-font-color="true" style:text-underline-type="none"/>
    </style:style>
    <style:style style:name="WW_CharLFO20LVL3" style:family="text">
      <style:text-properties style:font-name="Times New Roman" style:font-name-asian="標楷體" style:font-name-complex="Times New Roman" fo:font-weight="normal" style:font-weight-asian="normal" style:use-window-font-color="true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47in" text:min-label-width="0.325in" text:list-level-position-and-space-mode="label-alignment">
          <style:list-level-label-alignment text:label-followed-by="listtab" fo:margin-left="0.6597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I">
        <style:list-level-properties fo:text-align="end"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fo:text-align="end"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i">
        <style:list-level-properties fo:text-align="end"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." style:num-format="I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I">
        <style:list-level-properties fo:text-align="end"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text:list-style style:name="LFO17">
      <text:list-level-style-number text:level="1" style:num-format="i">
        <style:list-level-properties fo:text-align="end"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text:style-name="WW_CharLFO20LVL3" style:num-prefix="(" style:num-suffix=")" style:num-format="1">
        <style:list-level-properties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2in" fo:margin-left="0.7875in" fo:margin-bottom="0.5902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ableColumn5" style:family="table-column">
      <style:table-column-properties style:column-width="8.5in" style:use-optimal-column-width="false"/>
    </style:style>
    <style:style style:name="Table4" style:family="table">
      <style:table-properties style:width="8.5in" fo:margin-left="-0.075in" table:align="left"/>
    </style:style>
    <style:style style:name="TableRow6" style:family="table-row">
      <style:table-row-properties style:min-row-height="0.218in" style:use-optimal-row-height="false"/>
    </style:style>
    <style:style style:name="TableCell7" style:family="table-cell">
      <style:table-cell-properties fo:border="0in solid #FFFFFF" style:writing-mode="lr-tb" fo:padding-top="0in" fo:padding-left="0.075in" fo:padding-bottom="0in" fo:padding-right="0.075in"/>
    </style:style>
    <style:style style:name="P8" style:parent-style-name="內文" style:family="paragraph">
      <style:paragraph-properties style:text-autospace="none" style:vertical-align="auto"/>
      <style:text-properties style:font-name="Times New Roman" fo:color="#000000" style:letter-kerning="false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0</text:page-number></text:span></text:p>
        <table:table table:style-name="Table4">
          <table:table-columns>
            <table:table-column table:style-name="TableColumn5"/>
          </table:table-columns>
          <table:table-row table:style-name="TableRow6">
            <table:table-cell table:style-name="TableCell7">
              <text:p text:style-name="P8">Any dispute over interpretations of these regulations shall be resolved in the court of law based on the Chinese version.<text:s/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廖 經泓</dc:creator>
    <meta:creation-date>2026-08-11T01:24:00Z</meta:creation-date>
    <dc:date>2026-08-11T01:24:00Z</dc:date>
    <meta:template xlink:href="Normal" xlink:type="simple"/>
    <meta:editing-cycles>2</meta:editing-cycles>
    <meta:editing-duration>PT0S</meta:editing-duration>
    <meta:user-defined meta:name="GrammarlyDocumentId">bd1c90446afab3ad03d924b6fc939c7f423ef2b004c1a49daab92e5230ef5024</meta:user-defined>
    <meta:document-statistic meta:page-count="11" meta:paragraph-count="26" meta:word-count="1948" meta:character-count="13032" meta:row-count="92" meta:non-whitespace-character-count="11110"/>
  </office:meta>
</office:document-meta>
</file>